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5aee82746396d3b32ee195a40c6a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bms"/><text:bookmark-start text:name="__RefHeading___bartlomiej_malkus_1"/><text:bookmark-start text:name="bartlomiej_malkus"/>Bartłomiej Małkus<text:bookmark-end text:name="__RefHeading___bartlomiej_malkus_1"/><text:bookmark-end text:name="bartlomiej_malkus"/></text:h>
      <text:p text:style-name="Text_20_body"><draw:frame draw:style-name="medialeft" draw:name="Bartłomiej Małkus Legend" text:anchor-type="paragraph" draw:z-index="0" svg:width="5.2916666666667cm"><draw:text-box><text:p text:style-name="legendcenter"><draw:frame draw:style-name="medialeft" draw:name="Bartłomiej Małkus" text:anchor-type="paragraph" draw:z-index="0" svg:width="5.2916666666667cm" svg:height="6.6145833333333cm"><draw:image xlink:href="Pictures/055aee82746396d3b32ee195a40c6a0e.jpg" xlink:type="simple" xlink:show="embed" xlink:actuate="onLoad"/></draw:frame>Bartłomiej Małkus</text:p></draw:text-box></draw:frame></text:p>
      <text:p text:style-name="Text_20_body">Bartłomiej Małkus (<text:a xlink:type="simple" xlink:href="mailto:bartlomiej.malkus@doctoral.uj.edu.pl" text:style-name="Internet_20_link" text:visited-style-name="Visited_20_Internet_20_Link">bartlomiej.malkus@doctoral.uj.edu.pl</text:a>) is a PhD candidate at the Jagiellonian University in Technical Computer Science since 2021. He received BSc and MSc degrees in Computer Science on AGH University of Science and Technology and is currently pursuing MSc in Financial Markets on Cracow University of Economics. His field of interest is application of AI techniques to financial modelling. Commercially, he works in IBM on on-premises data warehouse analytics solution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bms</dc:title>
  </office:meta>
</office:document-meta>
</file>