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ed8674718b9698e4f560be85b142390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kkl"/><text:bookmark-start text:name="__RefHeading___krzysztof_kluza_1"/><text:bookmark-start text:name="krzysztof_kluza"/>Krzysztof Kluza<text:bookmark-end text:name="__RefHeading___krzysztof_kluza_1"/><text:bookmark-end text:name="krzysztof_kluza"/></text:h>
      <text:p text:style-name="Text_20_body"><draw:frame draw:style-name="medialeft" draw:name="Krzysztof Kluza Legend" text:anchor-type="paragraph" draw:z-index="0" svg:width="5.2916666666667cm"><draw:text-box><text:p text:style-name="legendcenter"><draw:frame draw:style-name="medialeft" draw:name="Krzysztof Kluza" text:anchor-type="paragraph" draw:z-index="0" svg:width="5.2916666666667cm" svg:height="5.3722504230118cm"><draw:image xlink:href="Pictures/fed8674718b9698e4f560be85b142390.jpeg" xlink:type="simple" xlink:show="embed" xlink:actuate="onLoad"/></draw:frame>Krzysztof Kluza</text:p></draw:text-box></draw:frame><text:line-break/></text:p>
      <text:p text:style-name="Text_20_body"><text:span text:style-name="Strong_20_Emphasis">Krzysztof Kluza, MSc </text:span> (<text:a xlink:type="simple" xlink:href="mailto:kluza@agh.edu.pl" text:style-name="Internet_20_link" text:visited-style-name="Visited_20_Internet_20_Link">kluza@agh.edu.pl</text:a>, <text:a xlink:type="simple" xlink:href="http://home.agh.edu.pl/kluza" text:style-name="Internet_20_link" text:visited-style-name="Visited_20_Internet_20_Link">www</text:a>) holds a position of a research assistant at the AGH UST in Krakow, Poland, Department of Applied Computer Science.</text:p>
      <text:p text:style-name="Text_20_body">He was involved in the <text:a xlink:type="simple" xlink:href="http://hekate.ia.agh.edu.pl/" text:style-name="Internet_20_link" text:visited-style-name="Visited_20_Internet_20_Link">HeKatE</text:a> (2008-2009) and <text:a xlink:type="simple" xlink:href="http://bimloq.ia.agh.edu.pl" text:style-name="Internet_20_link" text:visited-style-name="Visited_20_Internet_20_Link">BIMLOQ</text:a> (2010-2012) research projects. Currently he actively takes part in Prosecco and HiBuProBuRul projects. His main scientific interests focus on knowledge and software engineering. His master thesis concerned a UML-based representation for XTT^2 rule representation method; his further research upon this topic is summarized in the JCR journal paper. He is working on his PhD thesis concerning integration of business processes with business rules; some of his results were presented at several workshops and conferences (see <text:a xlink:type="simple" xlink:href="http://www.bpp.agh.edu.pl/bpp-show.phtml?s=b1&amp;aut=6332&amp;tp=0" text:style-name="Internet_20_link" text:visited-style-name="Visited_20_Internet_20_Link">his publications</text:a>).</text:p>
      <text:p text:style-name="Text_20_body">In 2010 he also graduated from Jagiellonian University (Cultural Studies at Jagiellonian University).
During his life he has been involved in several NGO's initiatives (<text:a xlink:type="simple" xlink:href="http://www.pssi.agh.edu.pl/" text:style-name="Internet_20_link" text:visited-style-name="Visited_20_Internet_20_Link">PSSI</text:a>, <text:a xlink:type="simple" xlink:href="http://zhp.pl/" text:style-name="Internet_20_link" text:visited-style-name="Visited_20_Internet_20_Link">ZHP</text:a>, KdT, <text:a xlink:type="simple" xlink:href="http://www.epicentrum.wzks.uj.edu.pl/" text:style-name="Internet_20_link" text:visited-style-name="Visited_20_Internet_20_Link">EPIcentrum</text:a>, <text:a xlink:type="simple" xlink:href="http://www.samorzad.uj.edu.pl/" text:style-name="Internet_20_link" text:visited-style-name="Visited_20_Internet_20_Link">SS UJ</text:a>, <text:a xlink:type="simple" xlink:href="http://itgiants.org/itg2009/" text:style-name="Internet_20_link" text:visited-style-name="Visited_20_Internet_20_Link">ITGiants</text:a>). </text:p>
      <text:p text:style-name="Text_20_body">In his free time he loves inline skating xor watching musicals.</text:p>
      <text:h text:style-name="Heading_20_1" text:outline-level="1"><text:bookmark-start text:name="__RefHeading___more_geist_2"/><text:bookmark-start text:name="more_geist"/>More GEIST<text:bookmark-end text:name="__RefHeading___more_geist_2"/><text:bookmark-end text:name="more_geist"/></text:h>
      <text:p text:style-name="Text_20_body">→ Meet the <text:a xlink:type="simple" xlink:href="https://www.geist.re/pub:about_us:start" text:style-name="Internet_20_link" text:visited-style-name="Visited_20_Internet_20_Link">whole tea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kkl</dc:title>
  </office:meta>
</office:document-meta>
</file>