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fc6732fbbe53e2cdb6bcb618da136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about_us:mbr"/><text:bookmark-start text:name="__RefHeading___mateusz_baran_1"/><text:bookmark-start text:name="mateusz_baran"/>Mateusz Baran<text:bookmark-end text:name="__RefHeading___mateusz_baran_1"/><text:bookmark-end text:name="mateusz_baran"/></text:h>
      <text:p text:style-name="Text_20_body"><draw:frame draw:style-name="media" draw:name="Mateusz Baran Legend" text:anchor-type="as-char" draw:z-index="0" svg:width="2.6458333333333cm"><draw:text-box><text:p text:style-name="legendcenter"><draw:frame draw:style-name="media" draw:name="Mateusz Baran" text:anchor-type="as-char" draw:z-index="0" svg:width="2.6458333333333cm" svg:height="3.5101388888889cm"><draw:image xlink:href="Pictures/5bfc6732fbbe53e2cdb6bcb618da136d.png" xlink:type="simple" xlink:show="embed" xlink:actuate="onLoad"/></draw:frame>Mateusz Baran</text:p></draw:text-box></draw:frame>
<text:span text:style-name="Strong_20_Emphasis">Mateusz Baran</text:span> is a participant of GEIST internship program. He is writing his Masters Thesis about Machine Learning and Attributive Logics.</text:p>
      <text:h text:style-name="Heading_20_1" text:outline-level="1"><text:bookmark-start text:name="__RefHeading___more_geist_2"/><text:bookmark-start text:name="more_geist"/>More GEIST<text:bookmark-end text:name="__RefHeading___more_geist_2"/><text:bookmark-end text:name="more_geist"/></text:h>
      <text:p text:style-name="Text_20_body">→ Meet the <text:a xlink:type="simple" xlink:href="https://www.geist.re/pub:about_us:start" text:style-name="Internet_20_link" text:visited-style-name="Visited_20_Internet_20_Link">whole tea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mbr</dc:title>
  </office:meta>
</office:document-meta>
</file>