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2cb178f829dfca6b437690f011b9fa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msl"/><text:bookmark-start text:name="__RefHeading___mateusz_slazynski_1"/><text:bookmark-start text:name="mateusz_slazynski"/>Mateusz Ślażyński<text:bookmark-end text:name="__RefHeading___mateusz_slazynski_1"/><text:bookmark-end text:name="mateusz_slazynski"/></text:h>
      <text:p text:style-name="Text_20_body"><draw:frame draw:style-name="medialeft" draw:name="Mateusz Ślażyński Legend" text:anchor-type="paragraph" draw:z-index="0" svg:width="5.2916666666667cm"><draw:text-box><text:p text:style-name="legendcenter"><draw:frame draw:style-name="medialeft" draw:name="Mateusz Ślażyński" text:anchor-type="paragraph" draw:z-index="0" svg:width="5.2916666666667cm" svg:height="5.2916666666667cm"><draw:image xlink:href="Pictures/52cb178f829dfca6b437690f011b9faf.png" xlink:type="simple" xlink:show="embed" xlink:actuate="onLoad"/></draw:frame>Mateusz Ślażyński</text:p></draw:text-box></draw:frame><text:line-break/></text:p>
      <text:p text:style-name="Text_20_body"><text:span text:style-name="Strong_20_Emphasis">Mateusz Ślażyński, MSc </text:span> (<text:a xlink:type="simple" xlink:href="mailto:mslaz@agh.edu.pl" text:style-name="Internet_20_link" text:visited-style-name="Visited_20_Internet_20_Link">mslaz@agh.edu.pl</text:a>, <text:a xlink:type="simple" xlink:href="http://home.agh.edu.pl/mslaz" text:style-name="Internet_20_link" text:visited-style-name="Visited_20_Internet_20_Link">www</text:a>) is a PhD student at the AGH UST in Krakow, Poland, Department of Applied Computer Science.</text:p>
      <text:p text:style-name="Text_20_body">He received his MSc degree in Computer Science at AGH UST in 2013 and BSc degree in Philosophy at Jagiellonian University in 2012. His main fields of research are logic programming and artificial intelligence.</text:p>
      <text:p text:style-name="Text_20_body">In his free time he likes writing poems, playing guitar and sailing. </text:p>
      <text:h text:style-name="Heading_20_1" text:outline-level="1"><text:bookmark-start text:name="__RefHeading___more_geist_2"/><text:bookmark-start text:name="more_geist"/>More GEIST<text:bookmark-end text:name="__RefHeading___more_geist_2"/><text:bookmark-end text:name="more_geist"/></text:h>
      <text:p text:style-name="Text_20_body">→ Meet the <text:a xlink:type="simple" xlink:href="https://www.geist.re/pub:about_us:start" text:style-name="Internet_20_link" text:visited-style-name="Visited_20_Internet_20_Link">whole te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msl</dc:title>
  </office:meta>
</office:document-meta>
</file>