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84eb9b3f7aded0e69c79e78d2e1076a4.jpe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ub:about_us:mwp"/><text:bookmark-start text:name="__RefHeading___michal_wypych_1"/><text:bookmark-start text:name="michal_wypych"/>Michał Wypych<text:bookmark-end text:name="__RefHeading___michal_wypych_1"/><text:bookmark-end text:name="michal_wypych"/></text:h>
      <text:p text:style-name="Text_20_body"><draw:frame draw:style-name="medialeft" draw:name="Michał Wypych Legend" text:anchor-type="paragraph" draw:z-index="0" svg:width="5.2916666666667cm"><draw:text-box><text:p text:style-name="legendcenter"><draw:frame draw:style-name="medialeft" draw:name="Michał Wypych" text:anchor-type="paragraph" draw:z-index="0" svg:width="5.2916666666667cm" svg:height="5.2916666666667cm"><draw:image xlink:href="Pictures/84eb9b3f7aded0e69c79e78d2e1076a4.jpeg" xlink:type="simple" xlink:show="embed" xlink:actuate="onLoad"/></draw:frame>Michał Wypych</text:p></draw:text-box></draw:frame><text:line-break/></text:p>
      <text:p text:style-name="Text_20_body"><text:span text:style-name="Strong_20_Emphasis">Michał Wypych, MSc </text:span> (<text:a xlink:type="simple" xlink:href="mailto:mwypych@agh.edu.pl" text:style-name="Internet_20_link" text:visited-style-name="Visited_20_Internet_20_Link">mwypych@agh.edu.pl</text:a>, <text:a xlink:type="simple" xlink:href="http://home.agh.edu.pl/mwypych" text:style-name="Internet_20_link" text:visited-style-name="Visited_20_Internet_20_Link">www</text:a>) holds a position of a research assistant at the AGH UST in Krakow, Poland, Department of Applied Computer Science.</text:p>
      <text:p text:style-name="Text_20_body">He received his MSc degree in Computer Science at AGH UST and BSc degree in Astronomy at Jagiellonian University in 2012. His main field of research is formal methods. He is involved in the <text:a xlink:type="simple" xlink:href="http://http://fm.ia.agh.edu.pl/" text:style-name="Internet_20_link" text:visited-style-name="Visited_20_Internet_20_Link">Alvis</text:a> project since 2012.</text:p>
      <text:h text:style-name="Heading_20_1" text:outline-level="1"><text:bookmark-start text:name="__RefHeading___more_geist_2"/><text:bookmark-start text:name="more_geist"/>More GEIST<text:bookmark-end text:name="__RefHeading___more_geist_2"/><text:bookmark-end text:name="more_geist"/></text:h>
      <text:p text:style-name="Text_20_body">→ Meet the <text:a xlink:type="simple" xlink:href="https://www.geist.re/pub:about_us:start" text:style-name="Internet_20_link" text:visited-style-name="Visited_20_Internet_20_Link">whole team</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0::00:00</meta:creation-date>
    <dc:creator>Generated</dc:creator>
    <dc:date>1970-01-01T00::00:00</dc:date>
    <dc:language>en-US</dc:language>
    <meta:editing-cycles>1</meta:editing-cycles>
    <meta:editing-duration>PT0S</meta:editing-duration>
    <dc:title>pub:about_us:mwp</dc:title>
  </office:meta>
</office:document-meta>
</file>