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4457561884e8c9527042a5edf2da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zw"/><text:bookmark-start text:name="__RefHeading___michal_zwierzynski_1"/><text:bookmark-start text:name="michal_zwierzynski"/>Michał Zwierzyński<text:bookmark-end text:name="__RefHeading___michal_zwierzynski_1"/><text:bookmark-end text:name="michal_zwierzynski"/></text:h>
      <text:p text:style-name="Text_20_body"><draw:frame draw:style-name="medialeft" draw:name="Michał Zwierzyński Legend" text:anchor-type="paragraph" draw:z-index="0" svg:width="3.175cm"><draw:text-box><text:p text:style-name="legendcenter"><draw:frame draw:style-name="medialeft" draw:name="Michał Zwierzyński" text:anchor-type="paragraph" draw:z-index="0" svg:width="3.175cm" svg:height="4.2333333333333cm"><draw:image xlink:href="Pictures/964457561884e8c9527042a5edf2daaa.jpg" xlink:type="simple" xlink:show="embed" xlink:actuate="onLoad"/></draw:frame>Michał Zwierzyński</text:p></draw:text-box></draw:frame></text:p>
      <text:p text:style-name="Text_20_body"><text:span text:style-name="Strong_20_Emphasis">Michał</text:span> graduated from Kielce University of Technology. From 2020 he has been a PhD candidate at AGH UST taking part. His main field of interest is application of AI techniques in affective computing. In his free time he enjoys cycling, documentaries, as well physical scienc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zw</dc:title>
  </office:meta>
</office:document-meta>
</file>