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about_us:people:kkr"/><text:bookmark-start text:name="__RefHeading___krzysztof_kaczor_1"/><text:bookmark-start text:name="krzysztof_kaczor"/>Krzysztof Kaczor<text:bookmark-end text:name="__RefHeading___krzysztof_kaczor_1"/><text:bookmark-end text:name="krzysztof_kaczor"/></text:h>
      <text:p text:style-name="Text_20_body"><draw:frame draw:style-name="medialeft" draw:name="0" text:anchor-type="paragraph" draw:z-index="0" svg:width="" svg:rel-width="100%" svg:height="0cm"><draw:image xlink:href="/vhosts/geist/geist_wiki/www/data/media/pub/about_us/people/kkr-face-mini.png" xlink:type="simple" xlink:show="embed" xlink:actuate="onLoad"/></draw:frame></text:p>
      <text:p text:style-name="Text_20_body"><text:span text:style-name="Strong_20_Emphasis">Krzysztof Kaczor, MSc</text:span> (<text:a xlink:type="simple" xlink:href="mailto:kk@agh.edu.pl" text:style-name="Internet_20_link" text:visited-style-name="Visited_20_Internet_20_Link">kk@agh.edu.pl</text:a>, <text:a xlink:type="simple" xlink:href="http://home.agh.edu.pl/~kk" text:style-name="Internet_20_link" text:visited-style-name="Visited_20_Internet_20_Link">www</text:a>) holds a position of a research assistant at the AGH UST in Krakow, Poland, Department of Automatics.</text:p>
      <text:p text:style-name="Text_20_body">He has received his MSc degree from AGH UST in 2008. 
In his master thesis he focused on design and implementation of a unified rule base editor.</text:p>
      <text:p text:style-name="Text_20_body">Since 2007 he has been actively involved in the number of research projects, where his work was mainly related with the visual and formal knowledge representation (Hekate, Rebit, Bimloq).</text:p>
      <text:p text:style-name="Text_20_body">Currently, his work and PhD dissertation concern the development of formalized model for rule representation allowing for semantic business rule interoperability.</text:p>
      <text:p text:style-name="Text_20_body">For the list of his publications see: the <text:a xlink:type="simple" xlink:href="http://www.bpp.agh.edu.pl/bpp-show.phtml?s=b1&amp;aut=6143&amp;tp=0" text:style-name="Internet_20_link" text:visited-style-name="Visited_20_Internet_20_Link">bpp AGH system</text:a>, the <text:a xlink:type="simple" xlink:href="http://scholar.google.pl/citations?user=zimM9dIAAAAJ" text:style-name="Internet_20_link" text:visited-style-name="Visited_20_Internet_20_Link">Google Scholar</text:a>, the <text:a xlink:type="simple" xlink:href="http://www.informatik.uni-trier.de/~ley/pers/hd/k/Kaczor:Krzysztof.html" text:style-name="Internet_20_link" text:visited-style-name="Visited_20_Internet_20_Link">DBLP Bibliography</text:a> or my <text:a xlink:type="simple" xlink:href="http://www.researcherid.com/rid/J-9323-2012" text:style-name="Internet_20_link" text:visited-style-name="Visited_20_Internet_20_Link">ResearcherID</text:a>.</text:p>
      <text:p text:style-name="Text_20_body">In his free time he likes swimming, playing volleyball and skiing.</text:p>
      <text:h text:style-name="Heading_20_2" text:outline-level="2"><text:bookmark-start text:name="__RefHeading___recent_conference_activity_2"/><text:bookmark-start text:name="recent_conference_activity"/>Recent conference activity<text:bookmark-end text:name="__RefHeading___recent_conference_activity_2"/><text:bookmark-end text:name="recent_conference_activity"/></text:h>
      <text:p text:style-name="Text_20_body">I have attended
—- dataloop —-
cols    : name, begin_dt, end_dt, website_url, city, country, participants_geists, conf-name
where   : participants_geist = kkr
sort    : ^begin</text:p>
      <text:p text:style-name="Horizontal_20_Line"/>
      <text:list text:style-name="List_20_1" text:continue-numbering="false">
        <text:list-item>
          <text:p text:style-name="LastListParagraph_List_20_1_Content_First"> <text:span text:style-name="Strong_20_Emphasis">@@begin_dt@@ - @@end_dt@@</text:span> - <text:span text:style-name=""><text:span text:style-name="Strong_20_Emphasis">@@name@@</text:span></text:span>?( at @@conf-name@@)??(, @@city@@)??(, @@country@@)?. ?(See @@website@@.)?</text:p>
        </text:list-item>
      </text:list>
      <text:p text:style-name="Text_20_body">—- enddataloop —-</text:p>
      <text:h text:style-name="Heading_20_1" text:outline-level="1"><text:bookmark-start text:name="__RefHeading___more_geist_3"/><text:bookmark-start text:name="more_geist"/>More GEIST<text:bookmark-end text:name="__RefHeading___more_geist_3"/><text:bookmark-end text:name="more_geist"/></text:h>
      <text:p text:style-name="Text_20_body">→ Meet the <text:a xlink:type="simple" xlink:href="https://www.geist.re/pub:about_us:people:start" text:style-name="Internet_20_link" text:visited-style-name="Visited_20_Internet_20_Link">whole tea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about_us:people:kkr</dc:title>
  </office:meta>
</office:document-meta>
</file>