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59c70806c39b9d777d5693d688dc64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ub:about_us:people:rkl"/><text:bookmark-start text:name="__RefHeading___rafala_kulaga_1"/><text:bookmark-start text:name="rafala_kulaga"/>Rafała Kułaga<text:bookmark-end text:name="__RefHeading___rafala_kulaga_1"/><text:bookmark-end text:name="rafala_kulaga"/></text:h>
      <text:p text:style-name="Text_20_body"><draw:frame draw:style-name="medialeft" draw:name="Rafała Kułaga Legend" text:anchor-type="paragraph" draw:z-index="0" svg:width="3.96875cm"><draw:text-box><text:p text:style-name="legendcenter"><draw:frame draw:style-name="medialeft" draw:name="Rafała Kułaga" text:anchor-type="paragraph" draw:z-index="0" svg:width="3.96875cm" svg:height="5.2916666666667cm"><draw:image xlink:href="Pictures/959c70806c39b9d777d5693d688dc641.jpg" xlink:type="simple" xlink:show="embed" xlink:actuate="onLoad"/></draw:frame>Rafała Kułaga</text:p></draw:text-box></draw:frame></text:p>
      <text:p text:style-name="Text_20_body"><text:span text:style-name="Strong_20_Emphasis">Rafała Kułaga</text:span>
has been involved in GEIST projects since 2010. He has been an active developer for the HQEd editor.
His contribution includes redesign of the editor UI.
He is actively involved in several open source proje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people:rkl</dc:title>
  </office:meta>
</office:document-meta>
</file>