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745d8612b203c03687e965425f6704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people:sbk"/><text:bookmark-start text:name="__RefHeading___szymon_bobek_msc_1"/><text:bookmark-start text:name="szymon_bobek_msc"/>Szymon Bobek, MSc<text:bookmark-end text:name="__RefHeading___szymon_bobek_msc_1"/><text:bookmark-end text:name="szymon_bobek_msc"/></text:h>
      <text:p text:style-name="Text_20_body"><draw:frame draw:style-name="medialeft" draw:name="Mgr inż. S.Bobek Legend" text:anchor-type="paragraph" draw:z-index="0" svg:width="3.65125cm"><draw:text-box><text:p text:style-name="legendcenter"><draw:frame draw:style-name="medialeft" draw:name="Mgr inż. S.Bobek" text:anchor-type="paragraph" draw:z-index="0" svg:width="3.65125cm" svg:height="5.2916666666667cm"><draw:image xlink:href="Pictures/a745d8612b203c03687e965425f6704b.jpg" xlink:type="simple" xlink:show="embed" xlink:actuate="onLoad"/></draw:frame>Mgr inż. S.Bobek</text:p></draw:text-box></draw:frame></text:p>
      <text:p text:style-name="Text_20_body"><text:span text:style-name="Strong_20_Emphasis">Mgr inż. Szymon Bobek</text:span> (<text:a xlink:type="simple" xlink:href="mailto:szymon.bobek@agh.edu.pl" text:style-name="Internet_20_link" text:visited-style-name="Visited_20_Internet_20_Link">szymon.bobek@agh.edu.pl</text:a>, <text:a xlink:type="simple" xlink:href="http://home.agh.edu.pl/sbobek" text:style-name="Internet_20_link" text:visited-style-name="Visited_20_Internet_20_Link">www</text:a>) holds a position of a 
research assistant at the AGH UST in Krakow, Poland, Department of 
Automatics.</text:p>
      <text:p text:style-name="Text_20_body">Since 2008 he has been actively involved in the international project 
<text:a xlink:type="simple" xlink:href="http://hekate.ia.agh.edu.pl" text:style-name="Internet_20_link" text:visited-style-name="Visited_20_Internet_20_Link">Hekate</text:a>, where he was responsible for a design and implementation of 
a runtime for XTT^2 rule representation method. This was also a core 
subject of his master thesis. </text:p>
      <text:p text:style-name="Text_20_body">After graduation from the university in 2009 he has continued his 
education and research as a member of the GEIST team.</text:p>
      <text:p text:style-name="Text_20_body">In his free time he likes reading, rock climbing, and listening to music.“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people:sbk</dc:title>
  </office:meta>
</office:document-meta>
</file>