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031a303d09850f25510c8e18f4a33f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jm"/><text:bookmark-start text:name="__RefHeading___pawel_jemiolo_1"/><text:bookmark-start text:name="pawel_jemiolo"/>Paweł Jemioło<text:bookmark-end text:name="__RefHeading___pawel_jemiolo_1"/><text:bookmark-end text:name="pawel_jemiolo"/></text:h>
      <text:p text:style-name="Text_20_body"><draw:frame draw:style-name="medialeft" draw:name="Paweł Jemioło Legend" text:anchor-type="paragraph" draw:z-index="0" svg:width="5.2916666666667cm"><draw:text-box><text:p text:style-name="legendcenter"><draw:frame draw:style-name="medialeft" draw:name="Paweł Jemioło" text:anchor-type="paragraph" draw:z-index="0" svg:width="5.2916666666667cm" svg:height="5.2916666666667cm"><draw:image xlink:href="Pictures/3031a303d09850f25510c8e18f4a33f7.jpg" xlink:type="simple" xlink:show="embed" xlink:actuate="onLoad"/></draw:frame>Paweł Jemioło</text:p></draw:text-box></draw:frame></text:p>
      <text:p text:style-name="Text_20_body"><text:span text:style-name="Strong_20_Emphasis">Paweł Jemioło</text:span>, PhD student at the AGH UST in Krakow, Poland, Department of Applied Computer Science. </text:p>
      <text:p text:style-name="Text_20_body">He received his MSc degree (2018) in Computer Science and BSc degree (2017) in Automatic Control and Robotics at AGH University of Science and Technology. Additionally, he studies Psychology at Jagiellonian University. His fields of interest and research are connected with Artificial Intelligence, Affective Computing, Video Games and Emotions.</text:p>
      <text:p text:style-name="Text_20_body">In his free time he enjoys experiencing all kinds of cul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jm</dc:title>
  </office:meta>
</office:document-meta>
</file>