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7b04b0622e5d189c4304e78d35f594.png"/>
  <manifest:file-entry manifest:media-type="image/jpeg" manifest:full-path="Pictures/36a72bfcd2bd88705adafcf43ae10458.jpg"/>
  <manifest:file-entry manifest:media-type="image/jpeg" manifest:full-path="Pictures/7b3fd234ae9e7048ff073133da84ef97.jpg"/>
  <manifest:file-entry manifest:media-type="image/png" manifest:full-path="Pictures/5657a076a7338c6f7de69ee9f2c7c87d.png"/>
  <manifest:file-entry manifest:media-type="image/png" manifest:full-path="Pictures/838d959cc8ab719fbeca48d5fe643186.png"/>
  <manifest:file-entry manifest:media-type="image/svg+xml" manifest:full-path="Pictures/4ae7d11b157264c53b65de5edf6a1982.svg"/>
  <manifest:file-entry manifest:media-type="image/jpeg" manifest:full-path="Pictures/bb13c4534a8f6ef8717f064173c79531.jpg"/>
  <manifest:file-entry manifest:media-type="image/jpeg" manifest:full-path="Pictures/baf265ba14bd61a7a05c2e6991c1d6f1.jpg"/>
  <manifest:file-entry manifest:media-type="image/svg+xml" manifest:full-path="Pictures/7e1d5f46e336c7ce5f857cdc4a01f56c.svg"/>
  <manifest:file-entry manifest:media-type="image/png" manifest:full-path="Pictures/f5fb162ab71564fab5158a8ef347e695.png"/>
  <manifest:file-entry manifest:media-type="image/jpeg" manifest:full-path="Pictures/9f829b4da4cb5be356364187e40d7871.jpg"/>
  <manifest:file-entry manifest:media-type="image/jpeg" manifest:full-path="Pictures/de7c4066dc8e87a741b1f52f77742695.jpg"/>
  <manifest:file-entry manifest:media-type="image/jpeg" manifest:full-path="Pictures/6a495da6df8b751c0a57005fbdd40a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:about_us:preseng"/>~~SLIDESHOW~~</text:p>
      <text:h text:style-name="Heading_20_1" text:outline-level="1"><text:bookmark-start text:name="__RefHeading___wspolpraca_z_geist_1"/><text:bookmark-start text:name="wspolpraca_z_geist"/>Współpraca z GEIST<text:bookmark-end text:name="__RefHeading___wspolpraca_z_geist_1"/><text:bookmark-end text:name="wspolpraca_z_geist"/></text:h>
      <text:p text:style-name="Text_20_body"><draw:frame draw:style-name="mediaright" draw:name="0" text:anchor-type="paragraph" draw:z-index="0" svg:width="7.9375cm" svg:height="7.9375cm"><draw:image xlink:href="Pictures/af7b04b0622e5d189c4304e78d35f594.png" xlink:type="simple" xlink:show="embed" xlink:actuate="onLoad"/></draw:frame></text:p>
      <text:list text:style-name="Numbering_20_1" text:continue-numbering="false">
        <text:list-item>
          <text:p text:style-name="Numbering_20_1_Content_First"> kim jesteśmy</text:p>
        </text:list-item>
        <text:list-item>
          <text:p text:style-name="Numbering_20_1_Content"> co robimy</text:p>
        </text:list-item>
        <text:list-item>
          <text:p text:style-name="Numbering_20_1_Content_Last"> jak i dlaczego warto z nami pracować</text:p>
        </text:list-item>
      </text:list>
      <text:p text:style-name="Text_20_body">2012-06</text:p>
      <text:h text:style-name="Heading_20_2" text:outline-level="2"><text:bookmark-start text:name="__RefHeading___o_zespole_2"/><text:bookmark-start text:name="o_zespole"/>O Zespole<text:bookmark-end text:name="__RefHeading___o_zespole_2"/><text:bookmark-end text:name="o_zespole"/></text:h>
      <text:p text:style-name="Text_20_body"><draw:frame draw:style-name="mediaright" draw:name="1" text:anchor-type="paragraph" draw:z-index="1" svg:width="10.583333333333cm" svg:height="7.7553981106613cm"><draw:image xlink:href="Pictures/36a72bfcd2bd88705adafcf43ae10458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geist.agh.edu.pl" text:style-name="Internet_20_link" text:visited-style-name="Visited_20_Internet_20_Link">http://geist.agh.edu.pl</text:a></text:p>
        </text:list-item>
        <text:list-item>
          <text:p text:style-name="List_20_1_Content"> Zespół badawczo-naukowy w KA/KIS</text:p>
        </text:list-item>
        <text:list-item>
          <text:p text:style-name="List_20_1_Content"> Koordynacja i kierownictwo: G.J.Nalepa, A.LIgęza</text:p>
        </text:list-item>
        <text:list-item>
          <text:p text:style-name="List_20_1_Content"> 4 dynamicznych doktorantów i asystentów: K.KaczoR, K.KLuza, W.T.Adrian, S.BobeK</text:p>
        </text:list-item>
        <text:list-item>
          <text:p text:style-name="List_20_1_Content"> badania, projekty, dydaktyka</text:p>
        </text:list-item>
        <text:list-item>
          <text:p text:style-name="List_20_1_Content_Last"> studenci, magistranci, stażyści, doktoranci</text:p>
        </text:list-item>
      </text:list>
      <text:h text:style-name="Heading_20_2" text:outline-level="2"><text:bookmark-start text:name="__RefHeading___czym_sie_zajmujemy_3"/><text:bookmark-start text:name="czym_sie_zajmujemy"/>Czym się zajmujemy<text:bookmark-end text:name="__RefHeading___czym_sie_zajmujemy_3"/><text:bookmark-end text:name="czym_sie_zajmujemy"/></text:h>
      <text:p text:style-name="Text_20_body"><draw:frame draw:style-name="mediaright" draw:name="2" text:anchor-type="paragraph" draw:z-index="2" svg:width="7.9375cm" svg:height="5.2928027050236cm"><draw:image xlink:href="Pictures/7b3fd234ae9e7048ff073133da84ef97.jpg" xlink:type="simple" xlink:show="embed" xlink:actuate="onLoad"/></draw:frame></text:p>
      <text:list text:style-name="List_20_1" text:continue-numbering="false">
        <text:list-item>
          <text:p text:style-name="List_20_1_Content_First"> Artificial Intelligence &amp; Knowledge Engineering</text:p>
        </text:list-item>
        <text:list-item>
          <text:p text:style-name="List_20_1_Content"> Business Intelligence &amp; Software Engineering</text:p>
        </text:list-item>
        <text:list-item>
          <text:p text:style-name="List_20_1_Content_Last"> Ambient Intelligence &amp; Mobile Systems</text:p>
        </text:list-item>
      </text:list>
      <text:h text:style-name="Heading_20_2" text:outline-level="2"><text:bookmark-start text:name="__RefHeading___metody_i_narzedzia_4"/><text:bookmark-start text:name="metody_i_narzedzia"/>Metody i narzędzia<text:bookmark-end text:name="__RefHeading___metody_i_narzedzia_4"/><text:bookmark-end text:name="metody_i_narzedzia"/></text:h>
      <text:p text:style-name="Text_20_body"><draw:frame draw:style-name="mediaright" draw:name="3" text:anchor-type="paragraph" draw:z-index="3" svg:width="7.9375cm" svg:height="6.6675cm"><draw:image xlink:href="Pictures/5657a076a7338c6f7de69ee9f2c7c87d.png" xlink:type="simple" xlink:show="embed" xlink:actuate="onLoad"/></draw:frame></text:p>
      <text:list text:style-name="List_20_1" text:continue-numbering="false">
        <text:list-item>
          <text:p text:style-name="List_20_1_Content_First"> Business Rules: Drools, CLIPS, Jess, OMG PRR, OMG SBVR</text:p>
        </text:list-item>
        <text:list-item>
          <text:p text:style-name="List_20_1_Content"> Business Processes:  OMG BPMN, jBPM, Acitity</text:p>
        </text:list-item>
        <text:list-item>
          <text:p text:style-name="List_20_1_Content"> Semantic Web: RDF, OWL, Ontologies, Semantic Wikis</text:p>
        </text:list-item>
        <text:list-item>
          <text:p text:style-name="List_20_1_Content_Last"> MDA, MDE, MVC</text:p>
        </text:list-item>
      </text:list>
      <text:h text:style-name="Heading_20_2" text:outline-level="2"><text:bookmark-start text:name="__RefHeading___projekty_5"/><text:bookmark-start text:name="projekty"/>Projekty<text:bookmark-end text:name="__RefHeading___projekty_5"/><text:bookmark-end text:name="projekty"/></text:h>
      <text:p text:style-name="Text_20_body"><draw:frame draw:style-name="mediaright" draw:name="4" text:anchor-type="paragraph" draw:z-index="4" svg:width="7.9375cm" svg:height="3.6801136363636cm"><draw:image xlink:href="Pictures/838d959cc8ab719fbeca48d5fe643186.png" xlink:type="simple" xlink:show="embed" xlink:actuate="onLoad"/></draw:frame></text:p>
      <text:list text:style-name="List_20_1" text:continue-numbering="false">
        <text:list-item>
          <text:p text:style-name="List_20_1_Content_First"> HeKatE (2006-9) MNiSW</text:p>
        </text:list-item>
        <text:list-item>
          <text:p text:style-name="List_20_1_Content"> INDECT (2009-13) EU FP7</text:p>
        </text:list-item>
        <text:list-item>
          <text:p text:style-name="List_20_1_Content"> Rebit (2009-2011) EU POIG 1.3.1</text:p>
        </text:list-item>
        <text:list-item>
          <text:p text:style-name="List_20_1_Content"> BIMLOQ (2010-12) NCN + Parnas (2011-12) NCN</text:p>
        </text:list-item>
        <text:list-item>
          <text:p text:style-name="List_20_1_Content"> Samurai + BiPSS (2012-14) NCN</text:p>
        </text:list-item>
        <text:list-item>
          <text:p text:style-name="List_20_1_Content_Last"> <text:span text:style-name="Emphasis">Prosecco</text:span> (2012-14) NCBiR <draw:frame draw:style-name="media" draw:name="5" text:anchor-type="as-char" draw:z-index="5" svg:width="" svg:rel-width="100%" svg:height="0cm"><draw:image xlink:href="Pictures/4ae7d11b157264c53b65de5edf6a1982.svg" xlink:type="simple" xlink:show="embed" xlink:actuate="onLoad"/></draw:frame></text:p>
        </text:list-item>
      </text:list>
      <text:h text:style-name="Heading_20_2" text:outline-level="2"><text:bookmark-start text:name="__RefHeading___mozliwosci_wspolpracy_6"/><text:bookmark-start text:name="mozliwosci_wspolpracy"/>Możliwości współpracy<text:bookmark-end text:name="__RefHeading___mozliwosci_wspolpracy_6"/><text:bookmark-end text:name="mozliwosci_wspolpracy"/></text:h>
      <text:p text:style-name="Text_20_body"><draw:frame draw:style-name="mediaright" draw:name="6" text:anchor-type="paragraph" draw:z-index="6" svg:width="7.9375cm" svg:height="5.953125cm"><draw:image xlink:href="Pictures/bb13c4534a8f6ef8717f064173c79531.jpg" xlink:type="simple" xlink:show="embed" xlink:actuate="onLoad"/></draw:frame>
<draw:frame draw:style-name="mediaright" draw:name="7" text:anchor-type="paragraph" draw:z-index="7" svg:width="5.2916666666667cm" svg:height="2.5296311936937cm"><draw:image xlink:href="Pictures/baf265ba14bd61a7a05c2e6991c1d6f1.jpg" xlink:type="simple" xlink:show="embed" xlink:actuate="onLoad"/></draw:frame></text:p>
      <text:list text:style-name="List_20_1" text:continue-numbering="false">
        <text:list-item>
          <text:p text:style-name="List_20_1_Content_First"> GSOC: <text:a xlink:type="simple" xlink:href="http://geist.agh.edu.pl/pub:spring_of_code:start" text:style-name="Internet_20_link" text:visited-style-name="Visited_20_Internet_20_Link">GEIST Spring of Code</text:a></text:p>
        </text:list-item>
        <text:list-item>
          <text:p text:style-name="List_20_1_Content"> <text:span text:style-name="Strong_20_Emphasis">prace inżynierskie</text:span></text:p>
        </text:list-item>
        <text:list-item>
          <text:p text:style-name="List_20_1_Content"> <text:span text:style-name="Emphasis"><text:a xlink:type="simple" xlink:href="http://geist.agh.edu.pl/pub:erasmus:start" text:style-name="Internet_20_link" text:visited-style-name="Visited_20_Internet_20_Link">Erasmus</text:a></text:span></text:p>
        </text:list-item>
        <text:list-item>
          <text:p text:style-name="List_20_1_Content"> GIP: <text:a xlink:type="simple" xlink:href="http://geist.agh.edu.pl/pub:internship" text:style-name="Internet_20_link" text:visited-style-name="Visited_20_Internet_20_Link">GEIST Internship Program</text:a> → staże asystenckie</text:p>
        </text:list-item>
        <text:list-item>
          <text:p text:style-name="List_20_1_Content"> praktyki zawodowe</text:p>
        </text:list-item>
        <text:list-item>
          <text:p text:style-name="List_20_1_Content"> prace magisterskie</text:p>
        </text:list-item>
        <text:list-item>
          <text:p text:style-name="List_20_1_Content"> asystenci naukowi</text:p>
        </text:list-item>
        <text:list-item>
          <text:p text:style-name="List_20_1_Content"> doktoraty <draw:frame draw:style-name="media" draw:name="8" text:anchor-type="as-char" draw:z-index="8" svg:width="" svg:rel-width="100%" svg:height="0cm"><draw:image xlink:href="Pictures/7e1d5f46e336c7ce5f857cdc4a01f56c.svg" xlink:type="simple" xlink:show="embed" xlink:actuate="onLoad"/></draw:frame></text:p>
        </text:list-item>
        <text:list-item>
          <text:p text:style-name="List_20_1_Content_Last"> <draw:frame draw:style-name="media" draw:name="9" text:anchor-type="as-char" draw:z-index="9" svg:width="" svg:rel-width="100%" svg:height="0cm"><draw:image xlink:href="Pictures/4ae7d11b157264c53b65de5edf6a1982.svg" xlink:type="simple" xlink:show="embed" xlink:actuate="onLoad"/></draw:frame> PROJEKTY! <draw:frame draw:style-name="media" draw:name="10" text:anchor-type="as-char" draw:z-index="10" svg:width="" svg:rel-width="100%" svg:height="0cm"><draw:image xlink:href="Pictures/4ae7d11b157264c53b65de5edf6a1982.svg" xlink:type="simple" xlink:show="embed" xlink:actuate="onLoad"/></draw:frame></text:p>
        </text:list-item>
      </text:list>
      <text:h text:style-name="Heading_20_2" text:outline-level="2"><text:bookmark-start text:name="__RefHeading___prace_inzynierskie_2012_7"/><text:bookmark-start text:name="prace_inzynierskie_2012"/>Prace Inżynierskie 2012<text:bookmark-end text:name="__RefHeading___prace_inzynierskie_2012_7"/><text:bookmark-end text:name="prace_inzynierskie_2012"/></text:h>
      <text:p text:style-name="Text_20_body"><draw:frame draw:style-name="mediaright" draw:name="11" text:anchor-type="paragraph" draw:z-index="11" svg:width="7.9375cm" svg:height="10.601210585586cm"><draw:image xlink:href="Pictures/f5fb162ab71564fab5158a8ef347e695.png" xlink:type="simple" xlink:show="embed" xlink:actuate="onLoad"/></draw:frame></text:p>
      <text:list text:style-name="Numbering_20_1" text:continue-numbering="false">
        <text:list-item>
          <text:p text:style-name="Numbering_20_1_Content_First"> Prosecco (Procesy i reguły biznesowe + ontologie w zarządzaniu MŚP)</text:p>
        </text:list-item>
        <text:list-item>
          <text:p text:style-name="Numbering_20_1_Content"> Biz Intelligence</text:p>
        </text:list-item>
        <text:list-item>
          <text:p text:style-name="Numbering_20_1_Content"> Ambient Intelligence/Mobile</text:p>
        </text:list-item>
        <text:list-item>
          <text:p text:style-name="Numbering_20_1_Content"> Narzędziowe</text:p>
        </text:list-item>
        <text:list-item>
          <text:p text:style-name="Numbering_20_1_Content_Last"> Bezpieczeństwo</text:p>
        </text:list-item>
      </text:list>
      <text:p text:style-name="Text_20_body">Tematy prac inżynierskich na rok 2012/3: <text:a xlink:type="simple" xlink:href="https://www.geist.re/pub:about_us:2013:spool-eng" text:style-name="Internet_20_link" text:visited-style-name="Visited_20_Internet_20_Link">roboczy spis tematów</text:a></text:p>
      <text:h text:style-name="Heading_20_2" text:outline-level="2"><text:bookmark-start text:name="__RefHeading___studia_2._st._-_nowa_specsi_-_wiosna_2013_8"/><text:bookmark-start text:name="studia_2._st._-_nowa_specsi_-_wiosna_2013"/>Studia 2. st. - NOWA spec: SI - wiosna 2013!<text:bookmark-end text:name="__RefHeading___studia_2._st._-_nowa_specsi_-_wiosna_2013_8"/><text:bookmark-end text:name="studia_2._st._-_nowa_specsi_-_wiosna_2013"/></text:h>
      <text:p text:style-name="Text_20_body"><draw:frame draw:style-name="mediaright" draw:name="12" text:anchor-type="paragraph" draw:z-index="12" svg:width="7.9375cm" svg:height="5.30225cm"><draw:image xlink:href="Pictures/9f829b4da4cb5be356364187e40d7871.jpg" xlink:type="simple" xlink:show="embed" xlink:actuate="onLoad"/></draw:frame></text:p>
      <text:list text:style-name="List_20_1" text:continue-numbering="false">
        <text:list-item>
          <text:p text:style-name="List_20_1_Content_First"> wnioskowanie i reprezentowanie wiedzy w systemach inteligentnych</text:p>
        </text:list-item>
        <text:list-item>
          <text:p text:style-name="List_20_1_Content"> uczenie maszynowe i robotyka</text:p>
        </text:list-item>
        <text:list-item>
          <text:p text:style-name="List_20_1_Content"> systemy BizIntelligence: reguły i procesy</text:p>
        </text:list-item>
        <text:list-item>
          <text:p text:style-name="List_20_1_Content"> Sieć semantyczna i semantyzacja aplikacji biz.</text:p>
        </text:list-item>
        <text:list-item>
          <text:p text:style-name="List_20_1_Content"> systemy i aplikacje mobilne</text:p>
        </text:list-item>
        <text:list-item>
          <text:p text:style-name="List_20_1_Content"> SI w grach komputerowych i NLP i Recomender Systems</text:p>
        </text:list-item>
        <text:list-item>
          <text:p text:style-name="List_20_1_Content"> seminaria przemysłowe i interdyscyplinarne → goście</text:p>
        </text:list-item>
        <text:list-item>
          <text:p text:style-name="List_20_1_Content_Last"> warsztaty kreatywności → Stanford </text:p>
        </text:list-item>
      </text:list>
      <text:p text:style-name="Text_20_body"><text:span text:style-name="Emphasis">pomyśl, planuj, decyduj! </text:span>the time is NOW<text:span text:style-name="Emphasis">!</text:span></text:p>
      <text:h text:style-name="Heading_20_2" text:outline-level="2"><text:bookmark-start text:name="__RefHeading___co_dalej_9"/><text:bookmark-start text:name="co_dalej"/>Co dalej?<text:bookmark-end text:name="__RefHeading___co_dalej_9"/><text:bookmark-end text:name="co_dalej"/></text:h>
      <text:p text:style-name="Text_20_body"><draw:frame draw:style-name="mediaright" draw:name="13" text:anchor-type="paragraph" draw:z-index="13" svg:width="7.9375cm" svg:height="4.9058159722222cm"><draw:image xlink:href="Pictures/de7c4066dc8e87a741b1f52f77742695.jpg" xlink:type="simple" xlink:show="embed" xlink:actuate="onLoad"/></draw:frame></text:p>
      <text:list text:style-name="List_20_1" text:continue-numbering="false">
        <text:list-item>
          <text:p text:style-name="List_20_1_Content_First"> oferujemy:</text:p>
          <text:list text:style-name="List_20_1">
            <text:list-item>
              <text:p text:style-name="List_20_1_Content"> możliwość nauczenia się czegoś, zrobienia czegoś ciekawego/pożytecznego</text:p>
            </text:list-item>
            <text:list-item>
              <text:p text:style-name="List_20_1_Content"> pracy i rozwoju w ciekawym zespole</text:p>
            </text:list-item>
            <text:list-item>
              <text:p text:style-name="List_20_1_Content"> zdobycia doświadczenia zawodowego</text:p>
            </text:list-item>
          </text:list>
        </text:list-item>
        <text:list-item>
          <text:p text:style-name="List_20_1_Content"> oczekujemy:</text:p>
          <text:list text:style-name="List_20_1">
            <text:list-item>
              <text:p text:style-name="List_20_1_Content"> motywacji</text:p>
            </text:list-item>
            <text:list-item>
              <text:p text:style-name="List_20_1_Content"> zaangażowania</text:p>
            </text:list-item>
            <text:list-item>
              <text:p text:style-name="List_20_1_Content_Last"> pracowitości</text:p>
            </text:list-item>
          </text:list>
        </text:list-item>
      </text:list>
      <text:h text:style-name="Heading_20_2" text:outline-level="2"><text:bookmark-start text:name="__RefHeading___staze_-_co_i_jak_10"/><text:bookmark-start text:name="staze_-_co_i_jak"/>Staże - co i jak?<text:bookmark-end text:name="__RefHeading___staze_-_co_i_jak_10"/><text:bookmark-end text:name="staze_-_co_i_jak"/></text:h>
      <text:list text:style-name="List_20_1" text:continue-numbering="false">
        <text:list-item>
          <text:p text:style-name="List_20_1_Content_First"> <text:span text:style-name="Strong_20_Emphasis">Dla kogo?</text:span></text:p>
          <text:list text:style-name="Numbering_20_1">
            <text:list-item>
              <text:p text:style-name="Numbering_20_1_Content"> średnia ocen z toku studiów <text:span text:style-name="Strong_20_Emphasis">&gt;= 4.0</text:span></text:p>
            </text:list-item>
            <text:list-item>
              <text:p text:style-name="Numbering_20_1_Content"> predyspozycje do pracy dydaktycznej</text:p>
            </text:list-item>
            <text:list-item>
              <text:p text:style-name="Numbering_20_1_Content"> zamiłowanie do pracy naukowej</text:p>
            </text:list-item>
          </text:list>
        </text:list-item>
        <text:list-item>
          <text:p text:style-name="List_20_1_Content"> Minimalne stypendium: <text:span text:style-name="Strong_20_Emphasis">400 zł</text:span> (nie ma podatku)</text:p>
        </text:list-item>
        <text:list-item>
          <text:p text:style-name="List_20_1_Content"> Składanie dokumentów: <text:span text:style-name="Strong_20_Emphasis">do końca sesji poprawkowej</text:span>, <text:line-break/>ALE komisja nie czeka na spóźnialskich!</text:p>
        </text:list-item>
        <text:list-item>
          <text:p text:style-name="List_20_1_Content_Last"> Wyniki: Rada Wydziału zatwierdza zaopiniowane przez komisję staże<text:line-break/>w 2012 roku: <text:span text:style-name="Strong_20_Emphasis">27 września 2012</text:span>!</text:p>
        </text:list-item>
      </text:list>
      <text:h text:style-name="Heading_20_2" text:outline-level="2"><text:bookmark-start text:name="__RefHeading___staze_-_wymagane_dokumenty_11"/><text:bookmark-start text:name="staze_-_wymagane_dokumenty"/>Staże - wymagane dokumenty<text:bookmark-end text:name="__RefHeading___staze_-_wymagane_dokumenty_11"/><text:bookmark-end text:name="staze_-_wymagane_dokumenty"/></text:h>
      <text:list text:style-name="List_20_1" text:continue-numbering="false">
        <text:list-item>
          <text:p text:style-name="List_20_1_Content_First"> podanie do dziekana o przyjęcie na staż:</text:p>
          <text:list text:style-name="List_20_1">
            <text:list-item>
              <text:p text:style-name="List_20_1_Content"> informacja o średniej (min. 4.0)</text:p>
            </text:list-item>
            <text:list-item>
              <text:p text:style-name="List_20_1_Content"> predyspozycje do pracy dydaktycznej</text:p>
            </text:list-item>
            <text:list-item>
              <text:p text:style-name="List_20_1_Content"> zamiłowanie do pracy naukowej</text:p>
            </text:list-item>
          </text:list>
        </text:list-item>
        <text:list-item>
          <text:p text:style-name="List_20_1_Content"> zgoda kierownika katedry</text:p>
        </text:list-item>
        <text:list-item>
          <text:p text:style-name="List_20_1_Content"> opinia od opiekuna z poparciem <text:line-break/>oraz uzasadnieniem celowości przyjęcia na staż</text:p>
        </text:list-item>
        <text:list-item>
          <text:p text:style-name="List_20_1_Content"> życiorys albo <text:span text:style-name="Strong_20_Emphasis">CV</text:span> (po polsku!) – warto opisać:</text:p>
          <text:list text:style-name="List_20_1">
            <text:list-item>
              <text:p text:style-name="List_20_1_Content"> osiągnięcia </text:p>
            </text:list-item>
            <text:list-item>
              <text:p text:style-name="List_20_1_Content"> dotychczasowa współpraca naukowa</text:p>
            </text:list-item>
          </text:list>
        </text:list-item>
        <text:list-item>
          <text:p text:style-name="List_20_1_Content_Last"> wypis ocen potwierdzony w dziekanacie</text:p>
        </text:list-item>
      </text:list>
      <text:h text:style-name="Heading_20_2" text:outline-level="2"><text:bookmark-start text:name="__RefHeading___praca_w_ramach_stazu_12"/><text:bookmark-start text:name="praca_w_ramach_stazu"/>Praca w ramach stażu<text:bookmark-end text:name="__RefHeading___praca_w_ramach_stazu_12"/><text:bookmark-end text:name="praca_w_ramach_stazu"/></text:h>
      <text:p text:style-name="Text_20_body"><text:span text:style-name="Strong_20_Emphasis">Statut AGH – Załącznik nr 6, §3: </text:span><text:line-break/>
 <text:span text:style-name="Emphasis">Student odbywający staż asystencki uczestniczy w prowadzeniu zajęć dydaktycznych <text:line-break/>
w wymiarze 60 godzin rocznie oraz w pracach naukowo-badawczych i organizacyjnych swojej jednostki.</text:span></text:p>
      <text:list text:style-name="List_20_1" text:continue-numbering="false">
        <text:list-item>
          <text:p text:style-name="List_20_1_Content_First"> prace naukowe – praca w poszerzonym zakresie nad mgr <text:line-break/>oraz udział w projektach badawczo-rozwojowych</text:p>
        </text:list-item>
        <text:list-item>
          <text:p text:style-name="List_20_1_Content"> prace dydaktyczne – zajęcia z 2 grupami laboratoryjnymi/ćwiczeniowymi <text:line-break/>w roku akademickim (60h lekcyjnych)</text:p>
        </text:list-item>
        <text:list-item>
          <text:p text:style-name="List_20_1_Content_Last"> prace organizacyjne – pomoc w bieżących pracach organizacyjnych zespołu, <text:line-break/>przygotowanie materiałów dydaktycznych/promocyjnych, pomoc przy innych wydarzeniach (np. organizacji konferencji)</text:p>
        </text:list-item>
      </text:list>
      <text:h text:style-name="Heading_20_2" text:outline-level="2"><text:bookmark-start text:name="__RefHeading___the_end_13"/><text:bookmark-start text:name="the_end"/>The END<text:bookmark-end text:name="__RefHeading___the_end_13"/><text:bookmark-end text:name="the_end"/></text:h>
      <text:p text:style-name="Text_20_body"><draw:frame draw:style-name="mediacenter" draw:name="  Legend" text:anchor-type="paragraph" draw:z-index="0" svg:width="7.9375cm"><draw:text-box><text:p text:style-name="legendcenter"><draw:frame draw:style-name="mediacenter" draw:name=" " text:anchor-type="paragraph" draw:z-index="14" svg:width="7.9375cm" svg:height="11.7475cm"><draw:image xlink:href="Pictures/6a495da6df8b751c0a57005fbdd40a0a.jpg" xlink:type="simple" xlink:show="embed" xlink:actuate="onLoad"/></draw:frame>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reseng</dc:title>
  </office:meta>
</office:document-meta>
</file>