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a94ee9329893b991eae53df2ded1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rom"/><text:bookmark-start text:name="__RefHeading___radoslaw_o._milo_1"/><text:bookmark-start text:name="radoslaw_o._milo"/>Radosław O. Milo<text:bookmark-end text:name="__RefHeading___radoslaw_o._milo_1"/><text:bookmark-end text:name="radoslaw_o._milo"/></text:h>
      <text:p text:style-name="Text_20_body"><draw:frame draw:style-name="medialeft" draw:name="Radosław O. Milo Legend" text:anchor-type="paragraph" draw:z-index="0" svg:width="2.6458333333333cm"><draw:text-box><text:p text:style-name="legendcenter"><draw:frame draw:style-name="medialeft" draw:name="Radosław O. Milo" text:anchor-type="paragraph" draw:z-index="0" svg:width="2.6458333333333cm" svg:height="3.9786967418546cm"><draw:image xlink:href="Pictures/62a94ee9329893b991eae53df2ded125.jpg" xlink:type="simple" xlink:show="embed" xlink:actuate="onLoad"/></draw:frame>Radosław O. Milo</text:p></draw:text-box></draw:frame></text:p>
      <text:p text:style-name="Text_20_body"><text:span text:style-name="Strong_20_Emphasis">Radosław O. Milo</text:span> was an assistant trainee in GEIST in 2011/2012. </text:p>
      <text:p text:style-name="Text_20_body">His research includes Software Engineering including business modelling with BPMN, as well as Artificial Intelligence tools, especially declarative knowledge representation and programming solutions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www.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rom</dc:title>
  </office:meta>
</office:document-meta>
</file>