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a803f799950ccc0a1d6e8d57ef95937.jpg"/>
  <manifest:file-entry manifest:media-type="image/jpeg" manifest:full-path="Pictures/ec5757f32d7b6dd0ded928d0c132a2ae.jpg"/>
  <manifest:file-entry manifest:media-type="image/jpeg" manifest:full-path="Pictures/32569952967183e35bc4f9c1a96999d8.jpg"/>
  <manifest:file-entry manifest:media-type="image/jpeg" manifest:full-path="Pictures/3771b67bbb465d1ffd7f9ad8181eacb6.jpg"/>
  <manifest:file-entry manifest:media-type="image/jpeg" manifest:full-path="Pictures/52447685598fea3c5302f6546f96815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abs:start"/><text:bookmark-start text:name="__RefHeading___ambient_intelligence_laboratory_1"/><text:bookmark-start text:name="ambient_intelligence_laboratory"/>Ambient Intelligence Laboratory<text:bookmark-end text:name="__RefHeading___ambient_intelligence_laboratory_1"/><text:bookmark-end text:name="ambient_intelligence_laboratory"/></text:h>
      <text:h text:style-name="Heading_20_2" text:outline-level="2"><text:bookmark-start text:name="__RefHeading___equipment_2"/><text:bookmark-start text:name="equipment"/>Equipment<text:bookmark-end text:name="__RefHeading___equipment_2"/><text:bookmark-end text:name="equipment"/></text:h>
      <text:list text:style-name="List_20_1" text:continue-numbering="false">
        <text:list-item>
          <text:p text:style-name="List_20_1_Content_First"> 16 laptop computers</text:p>
        </text:list-item>
        <text:list-item>
          <text:p text:style-name="List_20_1_Content"> 2 android smartphones</text:p>
        </text:list-item>
        <text:list-item>
          <text:p text:style-name="List_20_1_Content"> 4 android tablets</text:p>
        </text:list-item>
        <text:list-item>
          <text:p text:style-name="List_20_1_Content"> 1 (so far) pair of augmented reality glasses</text:p>
        </text:list-item>
        <text:list-item>
          <text:p text:style-name="List_20_1_Content_Last"> 1 smartboard</text:p>
        </text:list-item>
      </text:list>
      <text:h text:style-name="Heading_20_2" text:outline-level="2"><text:bookmark-start text:name="__RefHeading___idea_3"/><text:bookmark-start text:name="idea"/>Idea<text:bookmark-end text:name="__RefHeading___idea_3"/><text:bookmark-end text:name="idea"/></text:h>
      <text:p text:style-name="Text_20_body">Ubiquitous computing recently gain a huge popularity in a field of artificial intelligence. 
Tablets, smartphones, and in a near future - augmented reality glasses - all of these are omnipresent in human daily life.
Mobile devices became more user friendly, but at the same time more “programmer-friendly” and computationally powerful. 
All of this makes them perfect tools for researchers and engineers.</text:p>
      <text:p text:style-name="Text_20_body">The Ambient Intelligent Laboratory was built to</text:p>
      <text:list text:style-name="List_20_1" text:continue-numbering="false">
        <text:list-item>
          <text:p text:style-name="List_20_1_Content_First"> exploit possibilities of modern mobile devices in artificial intelligence,</text:p>
        </text:list-item>
        <text:list-item>
          <text:p text:style-name="List_20_1_Content"> give students and researchers chance to be up-to-date with scientific and technical trends,</text:p>
        </text:list-item>
        <text:list-item>
          <text:p text:style-name="List_20_1_Content"> provide a place and tools for students and researchers that will allow for advancements in both professional and scientific skills</text:p>
        </text:list-item>
        <text:list-item>
          <text:p text:style-name="List_20_1_Content_Last"> make science more ambient and ubiquitous</text:p>
        </text:list-item>
      </text:list>
      <text:h text:style-name="Heading_20_1" text:outline-level="1"><text:bookmark-start text:name="__RefHeading___old_times_4"/><text:bookmark-start text:name="old_times"/>Old times<text:bookmark-end text:name="__RefHeading___old_times_4"/><text:bookmark-end text:name="old_times"/></text:h>
      <text:h text:style-name="Heading_20_2" text:outline-level="2"><text:bookmark-start text:name="__RefHeading___labs_and_equipment_5"/><text:bookmark-start text:name="labs_and_equipment"/>Labs and equipment<text:bookmark-end text:name="__RefHeading___labs_and_equipment_5"/><text:bookmark-end text:name="labs_and_equipment"/></text:h>
      <text:p text:style-name="Text_20_body">At the team disposal are two modern computer labs. In the labs a heterogeneous networking environment is provided with both GNU/Linux as well as other environments.</text:p>
      <text:p text:style-name="Text_20_body">In 2008 a new robotics lab (<text:a xlink:type="simple" xlink:href="http://mrl.ia.agh.edu.pl" text:style-name="Internet_20_link" text:visited-style-name="Visited_20_Internet_20_Link">Mobile Robots Laboratory</text:a>) has been created. It is equipped with 12 LEGO Mindstorms NXT robotic sets and two mobile robots Hexor by Stenzel. The lab is being used to teach basics of intelligent robots control.</text:p>
      <text:p text:style-name="Text_20_body"><draw:frame draw:style-name="media" draw:name="Array Legend" text:anchor-type="as-char" draw:z-index="0" svg:width="21.166666666667cm" style:rel-width="100%"><draw:text-box><text:p text:style-name="legendcenter"><draw:frame draw:style-name="media" draw:name="Array" text:anchor-type="as-char" draw:z-index="0" svg:width="21.166666666667cm" style:rel-width="100%" svg:height="15.875cm" style:rel-height="scale"><draw:image xlink:href="Pictures/2a803f799950ccc0a1d6e8d57ef95937.jpg" xlink:type="simple" xlink:show="embed" xlink:actuate="onLoad"/></draw:frame>Array</text:p></draw:text-box></draw:frame><draw:frame draw:style-name="media" draw:name="Array Legend" text:anchor-type="as-char" draw:z-index="0" svg:width="15.504583333333cm"><draw:text-box><text:p text:style-name="legendcenter"><draw:frame draw:style-name="media" draw:name="Array" text:anchor-type="as-char" draw:z-index="1" svg:width="15.504583333333cm" svg:height="21.166666666667cm"><draw:image xlink:href="Pictures/ec5757f32d7b6dd0ded928d0c132a2ae.jpg" xlink:type="simple" xlink:show="embed" xlink:actuate="onLoad"/></draw:frame>Array</text:p></draw:text-box></draw:frame><draw:frame draw:style-name="media" draw:name="Array Legend" text:anchor-type="as-char" draw:z-index="0" svg:width="21.166666666667cm" style:rel-width="100%"><draw:text-box><text:p text:style-name="legendcenter"><draw:frame draw:style-name="media" draw:name="Array" text:anchor-type="as-char" draw:z-index="2" svg:width="21.166666666667cm" style:rel-width="100%" svg:height="15.160625cm" style:rel-height="scale"><draw:image xlink:href="Pictures/32569952967183e35bc4f9c1a96999d8.jpg" xlink:type="simple" xlink:show="embed" xlink:actuate="onLoad"/></draw:frame>Array</text:p></draw:text-box></draw:frame><draw:frame draw:style-name="media" draw:name="Array Legend" text:anchor-type="as-char" draw:z-index="0" svg:width="15.134166666667cm"><draw:text-box><text:p text:style-name="legendcenter"><draw:frame draw:style-name="media" draw:name="Array" text:anchor-type="as-char" draw:z-index="3" svg:width="15.134166666667cm" svg:height="21.166666666667cm"><draw:image xlink:href="Pictures/3771b67bbb465d1ffd7f9ad8181eacb6.jpg" xlink:type="simple" xlink:show="embed" xlink:actuate="onLoad"/></draw:frame>Array</text:p></draw:text-box></draw:frame><draw:frame draw:style-name="media" draw:name="Array Legend" text:anchor-type="as-char" draw:z-index="0" svg:width="15.875cm"><draw:text-box><text:p text:style-name="legendcenter"><draw:frame draw:style-name="media" draw:name="Array" text:anchor-type="as-char" draw:z-index="4" svg:width="15.875cm" svg:height="21.166666666667cm"><draw:image xlink:href="Pictures/52447685598fea3c5302f6546f96815e.jpg" xlink:type="simple" xlink:show="embed" xlink:actuate="onLoad"/></draw:frame>Array</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labs:start</dc:title>
  </office:meta>
</office:document-meta>
</file>