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8442c60e16e1e146379bc62bbed096f.svg"/>
  <manifest:file-entry manifest:media-type="image/png" manifest:full-path="Pictures/c06e245854b925039c0b95b68bbba747.png"/>
  <manifest:file-entry manifest:media-type="image/png" manifest:full-path="Pictures/512d392b788d719ab9da2eb3b8a58c27.png"/>
  <manifest:file-entry manifest:media-type="image/png" manifest:full-path="Pictures/c92f783344acf2514533df7235bcf1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bimloq:cases_bimloq:bimloq_case_creditcard:start"/><text:bookmark-start text:name="__RefHeading___credit_card_1"/><text:bookmark-start text:name="credit_card"/>Credit Card<text:bookmark-end text:name="__RefHeading___credit_card_1"/><text:bookmark-end text:name="credit_card"/></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 the Credit Card case study scenario a process of an application for a credit card is described.
When a customer sends a completed application to the bank, the credit card release procedure is started.
At the beginning, the application form is received and registered by the system.
Then, a credit rating calculation takes place to determine the possible credit card limit.
The next stage of the process is verification using various databases.
Positive verification means that the credit card type should be determined and the message about the granted credit card should be sent to the customer.
If the customer has low credit rating or the verification is negative, the customer should receive refusal information.</text:p>
      <text:p text:style-name="Text_20_body">Source: Nalepa, G.J., Kluza, K., Ernst, S.: <text:span text:style-name="Emphasis">Modeling and Analysis of Business Processes with Business Rules.</text:span> In: <text:span text:style-name="Emphasis"><text:a xlink:type="simple" xlink:href="https://www.novapublishers.com/catalog/product_info.php?products_id=16938" text:style-name="Internet_20_link" text:visited-style-name="Visited_20_Internet_20_Link">Business Process Modeling: Software Engineering, Analysis and Applications</text:a>.</text:span> New York, Nova Science Publishers, pp. 135–156 (2011)</text:p>
      <text:h text:style-name="Heading_20_2" text:outline-level="2"><text:bookmark-start text:name="__RefHeading___model_3"/><text:bookmark-start text:name="model"/>Model<text:bookmark-end text:name="__RefHeading___model_3"/><text:bookmark-end text:name="model"/></text:h>
      <text:p text:style-name="Text_20_body"><text:span text:style-name="Strong_20_Emphasis">BPMN Diagram types</text:span>:
Process, 
<text:line-break/></text:p>
      <text:p text:style-name="Text_20_body"><text:span text:style-name="Strong_20_Emphasis">Source files</text:span>: <text:a xlink:type="simple" xlink:href="https://www.geist.re/prv:projects:bimloq:cases_bimloq:bimloq_case_creditcard:creditcard.sgx" text:style-name="Internet_20_link" text:visited-style-name="Visited_20_Internet_20_Link">creditcard.sgx</text:a>, <text:a xlink:type="simple" xlink:href="https://www.geist.re/prv:projects:bimloq:cases_bimloq:bimloq_case_creditcard:creditcard.bpmn" text:style-name="Internet_20_link" text:visited-style-name="Visited_20_Internet_20_Link">creditcard.bpmn</text:a>
<text:a xlink:type="simple" xlink:href="https://www.geist.re/prv:projects:bimloq:cases_bimloq:bimloq_case_creditcard:creditcard-all.pdf" text:style-name="Internet_20_link" text:visited-style-name="Visited_20_Internet_20_Link">creditcard-all.pdf</text:a><text:line-break/>
<text:span text:style-name="Strong_20_Emphasis">Diagram files</text:span>: <draw:frame draw:style-name="media" draw:name="creditcard.svg Legend" text:anchor-type="as-char" draw:z-index="0" svg:width="" svg:rel-width="100%"><draw:text-box><text:p text:style-name="legendcenter"><draw:frame draw:style-name="media" draw:name="creditcard.svg" text:anchor-type="as-char" draw:z-index="0" svg:width="" svg:rel-width="100%" svg:height="0cm"><draw:image xlink:href="Pictures/38442c60e16e1e146379bc62bbed096f.svg" xlink:type="simple" xlink:show="embed" xlink:actuate="onLoad"/></draw:frame>creditcard.svg</text:p></draw:text-box></draw:frame>, <text:a xlink:type="simple" xlink:href="https://www.geist.re/prv:projects:bimloq:cases_bimloq:bimloq_case_creditcard:creditcard.pdf" text:style-name="Internet_20_link" text:visited-style-name="Visited_20_Internet_20_Link">creditcard.pdf</text:a></text:p>
      <text:p text:style-name="Text_20_body"><draw:frame draw:style-name="media" draw:name="Creditcard Bimloq case BPMN model  Legend" text:anchor-type="as-char" draw:z-index="0" svg:width="23.997708333333cm" style:rel-width="100%"><draw:text-box><text:p text:style-name="legendcenter"><draw:frame draw:style-name="media" draw:name="Creditcard Bimloq case BPMN model " text:anchor-type="as-char" draw:z-index="1" svg:width="23.997708333333cm" style:rel-width="100%" svg:height="13.043958333333cm" style:rel-height="scale"><draw:image xlink:href="Pictures/c06e245854b925039c0b95b68bbba747.png" xlink:type="simple" xlink:show="embed" xlink:actuate="onLoad"/></draw:frame>Creditcard Bimloq case BPMN model </text:p></draw:text-box></draw:frame></text:p>
      <text:h text:style-name="Heading_20_3" text:outline-level="3"><text:bookmark-start text:name="__RefHeading___subprocesses_4"/><text:bookmark-start text:name="subprocesses"/>Subprocesses<text:bookmark-end text:name="__RefHeading___subprocesses_4"/><text:bookmark-end text:name="subprocesses"/></text:h>
      <table:table table:style-name="Table">
        <table:table-column/>
        <table:table-column/>
        <table:table-column/>
        <table:table-row>
          <table:table-cell office:value-type="string" table:style-name="tableheader">
            <text:p text:style-name="Table_20_Heading"> L.p. </text:p>
          </table:table-cell>
          <table:table-cell office:value-type="string" table:style-name="tableheader">
            <text:p text:style-name="Table_20_Heading"> Name </text:p>
          </table:table-cell>
          <table:table-cell office:value-type="string" table:style-name="tableheader">
            <text:p text:style-name="Table_20_Heading"> Model </text:p>
          </table:table-cell>
        </table:table-row>
        <table:table-row>
          <table:table-cell office:value-type="string" table:style-name="tablecell">
            <text:p text:style-name="tablealignleft">1</text:p>
          </table:table-cell>
          <table:table-cell office:value-type="string" table:style-name="tablecell">
            <text:p text:style-name="tablealignleft">Calculate credit rating</text:p>
          </table:table-cell>
          <table:table-cell office:value-type="string" table:style-name="tablecell">
            <text:p text:style-name="tablealignleft"><text:a xlink:type="simple" xlink:href="https://www.geist.re/prv:projects:bimloq:cases_bimloq:bimloq_case_creditcard:creditcard-1.png" text:style-name="Internet_20_link" text:visited-style-name="Visited_20_Internet_20_Link">prv:projects:bimloq:cases_bimloq:bimloq_case_creditcard:creditcard-1.png</text:a></text:p>
          </table:table-cell>
        </table:table-row>
        <table:table-row>
          <table:table-cell office:value-type="string" table:style-name="tablecell">
            <text:p text:style-name="tablealignleft">2</text:p>
          </table:table-cell>
          <table:table-cell office:value-type="string" table:style-name="tablecell">
            <text:p text:style-name="tablealignleft">Verify customer</text:p>
          </table:table-cell>
          <table:table-cell office:value-type="string" table:style-name="tablecell">
            <text:p text:style-name="tablealignleft"><text:a xlink:type="simple" xlink:href="https://www.geist.re/prv:projects:bimloq:cases_bimloq:bimloq_case_creditcard:creditcard-2.png" text:style-name="Internet_20_link" text:visited-style-name="Visited_20_Internet_20_Link">prv:projects:bimloq:cases_bimloq:bimloq_case_creditcard:creditcard-2.png</text:a></text:p>
          </table:table-cell>
        </table:table-row>
      </table:table>
      <text:h text:style-name="Heading_20_4" text:outline-level="4"><text:bookmark-start text:name="__RefHeading___calculate_credit_rating_5"/><text:bookmark-start text:name="calculate_credit_rating"/>Calculate credit rating<text:bookmark-end text:name="__RefHeading___calculate_credit_rating_5"/><text:bookmark-end text:name="calculate_credit_rating"/></text:h>
      <text:p text:style-name="Text_20_body"><draw:frame draw:style-name="media" draw:name="2" text:anchor-type="as-char" draw:z-index="2" svg:width="22.172083333333cm" style:rel-width="100%" svg:height="12.964583333333cm" style:rel-height="scale"><draw:image xlink:href="Pictures/512d392b788d719ab9da2eb3b8a58c27.png" xlink:type="simple" xlink:show="embed" xlink:actuate="onLoad"/></draw:frame></text:p>
      <text:h text:style-name="Heading_20_4" text:outline-level="4"><text:bookmark-start text:name="__RefHeading___verify_customer_6"/><text:bookmark-start text:name="verify_customer"/>Verify customer<text:bookmark-end text:name="__RefHeading___verify_customer_6"/><text:bookmark-end text:name="verify_customer"/></text:h>
      <text:p text:style-name="Text_20_body"><draw:frame draw:style-name="media" draw:name="3" text:anchor-type="as-char" draw:z-index="3" svg:width="19.314583333333cm" style:rel-width="100%" svg:height="8.5989583333333cm" style:rel-height="scale"><draw:image xlink:href="Pictures/c92f783344acf2514533df7235bcf1d4.png" xlink:type="simple" xlink:show="embed" xlink:actuate="onLoad"/></draw:frame></text:p>
      <text:h text:style-name="Heading_20_2" text:outline-level="2"><text:bookmark-start text:name="__RefHeading___model_logic_7"/><text:bookmark-start text:name="model_logic"/>Model logic<text:bookmark-end text:name="__RefHeading___model_logic_7"/><text:bookmark-end text:name="model_logic"/></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bimloq:cases_bimloq:bimloq_case_creditcard:start</dc:title>
  </office:meta>
</office:document-meta>
</file>