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68bfce843b3e6be1ffbd9e7b0602142.svg"/>
  <manifest:file-entry manifest:media-type="image/png" manifest:full-path="Pictures/6c3227cc17b9304c7d71643c05dcf8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bimloq:cases_bimloq:bimloq_case_hiringemployee:start"/><text:bookmark-start text:name="__RefHeading___hiring_a_new_employee_1"/><text:bookmark-start text:name="hiring_a_new_employee"/>Hiring a new employee<text:bookmark-end text:name="__RefHeading___hiring_a_new_employee_1"/><text:bookmark-end text:name="hiring_a_new_employe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mployment department wants to hire a new employee, gathers applications and looks for the best applicant that accepts the offer. <text:line-break/>After the acceptance is obtained a new workplace is prepared and access to IT systems is granted, as well as local government agencies are informed.</text:p>
      <text:p text:style-name="Text_20_body">Source: Model based on the model from Anna Piskorz's MSc thesis (p. 22), 2011, supervisor: Grzegorz J. Nalepa Phd.</text:p>
      <text:h text:style-name="Heading_20_2" text:outline-level="2"><text:bookmark-start text:name="__RefHeading___model_3"/><text:bookmark-start text:name="model"/>Model<text:bookmark-end text:name="__RefHeading___model_3"/><text:bookmark-end text:name="model"/></text:h>
      <text:p text:style-name="Text_20_body"><text:span text:style-name="Strong_20_Emphasis">BPMN Diagram types</text:span>:
Process, 
<text:line-break/></text:p>
      <text:p text:style-name="Text_20_body"><text:span text:style-name="Strong_20_Emphasis">Source files</text:span>: <text:a xlink:type="simple" xlink:href="https://www.geist.re/prv:projects:bimloq:cases_bimloq:bimloq_case_hiringemployee:hiringemployee.sgx" text:style-name="Internet_20_link" text:visited-style-name="Visited_20_Internet_20_Link">hiringemployee.sgx</text:a>, <text:a xlink:type="simple" xlink:href="https://www.geist.re/prv:projects:bimloq:cases_bimloq:bimloq_case_hiringemployee:hiringemployee.bpmn" text:style-name="Internet_20_link" text:visited-style-name="Visited_20_Internet_20_Link">hiringemployee.bpmn</text:a>
<text:a xlink:type="simple" xlink:href="https://www.geist.re/prv:projects:bimloq:cases_bimloq:bimloq_case_hiringemployee:hiringemployee-all.pdf" text:style-name="Internet_20_link" text:visited-style-name="Visited_20_Internet_20_Link">hiringemployee-all.pdf</text:a><text:line-break/>
<text:span text:style-name="Strong_20_Emphasis">Diagram files</text:span>: <draw:frame draw:style-name="media" draw:name="hiringemployee.svg Legend" text:anchor-type="as-char" draw:z-index="0" svg:width="" svg:rel-width="100%"><draw:text-box><text:p text:style-name="legendcenter"><draw:frame draw:style-name="media" draw:name="hiringemployee.svg" text:anchor-type="as-char" draw:z-index="0" svg:width="" svg:rel-width="100%" svg:height="0cm"><draw:image xlink:href="Pictures/568bfce843b3e6be1ffbd9e7b0602142.svg" xlink:type="simple" xlink:show="embed" xlink:actuate="onLoad"/></draw:frame>hiringemployee.svg</text:p></draw:text-box></draw:frame>, <text:a xlink:type="simple" xlink:href="https://www.geist.re/prv:projects:bimloq:cases_bimloq:bimloq_case_hiringemployee:hiringemployee.pdf" text:style-name="Internet_20_link" text:visited-style-name="Visited_20_Internet_20_Link">hiringemployee.pdf</text:a></text:p>
      <text:p text:style-name="Text_20_body"><draw:frame draw:style-name="media" draw:name="Hiringemployee Bimloq case BPMN model  Legend" text:anchor-type="as-char" draw:z-index="0" svg:width="36.935833333333cm" style:rel-width="100%"><draw:text-box><text:p text:style-name="legendcenter"><draw:frame draw:style-name="media" draw:name="Hiringemployee Bimloq case BPMN model " text:anchor-type="as-char" draw:z-index="1" svg:width="36.935833333333cm" style:rel-width="100%" svg:height="18.520833333333cm" style:rel-height="scale"><draw:image xlink:href="Pictures/6c3227cc17b9304c7d71643c05dcf865.png" xlink:type="simple" xlink:show="embed" xlink:actuate="onLoad"/></draw:frame>Hiringemployee Bimloq case BPMN model </text:p></draw:text-box></draw:frame></text:p>
      <text:h text:style-name="Heading_20_2" text:outline-level="2"><text:bookmark-start text:name="__RefHeading___model_logic_4"/><text:bookmark-start text:name="model_logic"/>Model logic<text:bookmark-end text:name="__RefHeading___model_logic_4"/><text:bookmark-end text:name="model_logi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bimloq:cases_bimloq:bimloq_case_hiringemployee:start</dc:title>
  </office:meta>
</office:document-meta>
</file>