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eadb49eff3b004aa3c871a9627e0e88.svg"/>
  <manifest:file-entry manifest:media-type="image/png" manifest:full-path="Pictures/3a5a7c5879677e92a7084c7a754f12b7.png"/>
  <manifest:file-entry manifest:media-type="image/png" manifest:full-path="Pictures/593a1cfe674889ba18c0aa1a4fc09d9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bimloq:cases_bimloq:bimloq_case_plli:start"/><text:bookmark-start text:name="__RefHeading___polish_liability_insurance_1"/><text:bookmark-start text:name="polish_liability_insurance"/>Polish Liability Insurance<text:bookmark-end text:name="__RefHeading___polish_liability_insurance_1"/><text:bookmark-end text:name="polish_liability_insuranc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e Polish Liability Insurance process describes the process,
which determines the price for the liability insurance for protecting against third party insurance claims.
Because the insurance price is determined based on some data from a user,
the first task (Enter car and driver data) requires interaction with a user i.e. entering the input data.
Further tasks determine the insurance price: the base price is calculated first,
then the calculated insurance premium can be increased or decreased,
and finally, all discounts are taken into account and the final price for insurance is calculated.</text:p>
      <text:h text:style-name="Heading_20_2" text:outline-level="2"><text:bookmark-start text:name="__RefHeading___model_3"/><text:bookmark-start text:name="model"/>Model<text:bookmark-end text:name="__RefHeading___model_3"/><text:bookmark-end text:name="model"/></text:h>
      <text:p text:style-name="Text_20_body"><text:span text:style-name="Strong_20_Emphasis">BPMN Diagram types</text:span>:
Process, 
<text:line-break/></text:p>
      <text:p text:style-name="Text_20_body"><text:span text:style-name="Strong_20_Emphasis">Source files</text:span>: <text:a xlink:type="simple" xlink:href="https://www.geist.re/prv:projects:bimloq:cases_bimloq:bimloq_case_plli:plli.sgx" text:style-name="Internet_20_link" text:visited-style-name="Visited_20_Internet_20_Link">plli.sgx</text:a>, <text:a xlink:type="simple" xlink:href="https://www.geist.re/prv:projects:bimloq:cases_bimloq:bimloq_case_plli:plli.bpmn" text:style-name="Internet_20_link" text:visited-style-name="Visited_20_Internet_20_Link">plli.bpmn</text:a>
<text:a xlink:type="simple" xlink:href="https://www.geist.re/prv:projects:bimloq:cases_bimloq:bimloq_case_plli:plli-all.pdf" text:style-name="Internet_20_link" text:visited-style-name="Visited_20_Internet_20_Link">plli-all.pdf</text:a><text:line-break/>
<text:span text:style-name="Strong_20_Emphasis">Diagram files</text:span>: <draw:frame draw:style-name="media" draw:name="plli.svg Legend" text:anchor-type="as-char" draw:z-index="0" svg:width="" svg:rel-width="100%"><draw:text-box><text:p text:style-name="legendcenter"><draw:frame draw:style-name="media" draw:name="plli.svg" text:anchor-type="as-char" draw:z-index="0" svg:width="" svg:rel-width="100%" svg:height="0cm"><draw:image xlink:href="Pictures/feadb49eff3b004aa3c871a9627e0e88.svg" xlink:type="simple" xlink:show="embed" xlink:actuate="onLoad"/></draw:frame>plli.svg</text:p></draw:text-box></draw:frame>, <text:a xlink:type="simple" xlink:href="https://www.geist.re/prv:projects:bimloq:cases_bimloq:bimloq_case_plli:plli.pdf" text:style-name="Internet_20_link" text:visited-style-name="Visited_20_Internet_20_Link">plli.pdf</text:a></text:p>
      <text:p text:style-name="Text_20_body"><draw:frame draw:style-name="media" draw:name="Plli Bimloq case BPMN model  Legend" text:anchor-type="as-char" draw:z-index="0" svg:width="25.743958333333cm" style:rel-width="100%"><draw:text-box><text:p text:style-name="legendcenter"><draw:frame draw:style-name="media" draw:name="Plli Bimloq case BPMN model " text:anchor-type="as-char" draw:z-index="1" svg:width="25.743958333333cm" style:rel-width="100%" svg:height="8.73125cm" style:rel-height="scale"><draw:image xlink:href="Pictures/3a5a7c5879677e92a7084c7a754f12b7.png" xlink:type="simple" xlink:show="embed" xlink:actuate="onLoad"/></draw:frame>Plli Bimloq case BPMN model </text:p></draw:text-box></draw:frame></text:p>
      <text:h text:style-name="Heading_20_2" text:outline-level="2"><text:bookmark-start text:name="__RefHeading___model_logic_4"/><text:bookmark-start text:name="model_logic"/>Model logic<text:bookmark-end text:name="__RefHeading___model_logic_4"/><text:bookmark-end text:name="model_logic"/></text:h>
      <text:p text:style-name="Text_20_body">XTT2 logic model: <text:a xlink:type="simple" xlink:href="https://www.geist.re/prv:projects:bimloq:cases_bimloq:bimloq_case_plli:plli_xtt.hml" text:style-name="Internet_20_link" text:visited-style-name="Visited_20_Internet_20_Link">plli_xtt.hml</text:a></text:p>
      <text:p text:style-name="Text_20_body"><draw:frame draw:style-name="media" draw:name="2" text:anchor-type="as-char" draw:z-index="2" svg:width="26.458333333333cm" style:rel-width="100%" svg:height="11.148709483794cm" style:rel-height="scale"><draw:image xlink:href="Pictures/593a1cfe674889ba18c0aa1a4fc09d9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bimloq:cases_bimloq:bimloq_case_plli:start</dc:title>
  </office:meta>
</office:document-meta>
</file>