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0c1cd2a31f6d5a656d19c4a9c8d435e.png"/>
  <manifest:file-entry manifest:media-type="image/png" manifest:full-path="Pictures/00de848b21770b272f6612adab0f798b.png"/>
  <manifest:file-entry manifest:media-type="image/png" manifest:full-path="Pictures/8bf2dfeb5746a9877c3e1b6c6b4498e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hulcka:start"/><text:bookmark-start text:name="__RefHeading___the_human_in_the_loop_clustering_with_knowledge_augmentations_hulcka_1"/><text:bookmark-start text:name="the_human_in_the_loop_clustering_with_knowledge_augmentations_hulcka"/>The Human in The Loop Clustering With Knowledge Augmentations (HuLCKA)<text:bookmark-end text:name="__RefHeading___the_human_in_the_loop_clustering_with_knowledge_augmentations_hulcka_1"/><text:bookmark-end text:name="the_human_in_the_loop_clustering_with_knowledge_augmentations_hulcka"/></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raw:frame draw:style-name="mediaright" draw:name="0" text:anchor-type="paragraph" draw:z-index="0" svg:width="5.2916666666667cm" svg:height="3.0677981321839cm"><draw:image xlink:href="Pictures/40c1cd2a31f6d5a656d19c4a9c8d435e.png" xlink:type="simple" xlink:show="embed" xlink:actuate="onLoad"/></draw:frame></text:p><text:list text:style-name="List_20_1" text:continue-numbering="false"><text:list-item><text:p text:style-name="List_20_1_Content_First"> HuLCKA project is funded by ID.UJ (U1U/P06/NO/02.16)  </text:p></text:list-item><text:list-item><text:p text:style-name="List_20_1_Content"> <text:span text:style-name="Strong_20_Emphasis">Project Leader:</text:span> <text:a xlink:type="simple" xlink:href="https://www.geist.re/pub:about_us:sbk" text:style-name="Internet_20_link" text:visited-style-name="Visited_20_Internet_20_Link">dr inż. Szymon Bobek</text:a></text:p></text:list-item><text:list-item><text:p text:style-name="List_20_1_Content"> <text:span text:style-name="Strong_20_Emphasis">Start time:</text:span> 15.11.2021</text:p></text:list-item><text:list-item><text:p text:style-name="List_20_1_Content_Last"> <text:span text:style-name="Strong_20_Emphasis">Duration:</text:span> 12 months</text:p></text:list-item></text:list></table:table-cell></table:table-row></table:table></draw:text-box></draw:frame></text:p>
      <text:h text:style-name="Heading_20_2" text:outline-level="2"><text:bookmark-start text:name="__RefHeading___objectives_2"/><text:bookmark-start text:name="objectives"/>Objectives<text:bookmark-end text:name="__RefHeading___objectives_2"/><text:bookmark-end text:name="objectives"/></text:h>
      <text:p text:style-name="Text_20_body"><draw:frame draw:style-name="medialeft" draw:name="1" text:anchor-type="paragraph" draw:z-index="1" svg:width="5.2916666666667cm" svg:height="5.2916666666667cm"><draw:image xlink:href="Pictures/00de848b21770b272f6612adab0f798b.png" xlink:type="simple" xlink:show="embed" xlink:actuate="onLoad"/></draw:frame>
The Human in The Loop Clustering With Knowledge Augmentations (\HULCKA) project aims at investigating methods for combining background knowledge with clustering algorithms and eXplainable Artificial Intelligence  (XAI) methods in order to provide comprehensive framework for human-in-the loop data analysis.
The preliminary results shown the feasibility of the approach for low dimensional, tabular data.
The main objective of HuLCKA is to extend it with diverse knowledge augmentation methods, explanation mechanisms and data sources and enclose whole solution into a generic framework.
The project is relevant to the DigiWorld as it concerns research in the areas of Artificial Intelligence (AI), explainable AI, data mining and machine learning and their applications and customisation to exact and natural sciences. </text:p>
      <text:h text:style-name="Heading_20_2" text:outline-level="2"><text:bookmark-start text:name="__RefHeading___research_hypotheses_and_innovativeness_of_the_project_3"/><text:bookmark-start text:name="research_hypotheses_and_innovativeness_of_the_project"/>Research Hypotheses, and Innovativeness of the Project<text:bookmark-end text:name="__RefHeading___research_hypotheses_and_innovativeness_of_the_project_3"/><text:bookmark-end text:name="research_hypotheses_and_innovativeness_of_the_project"/></text:h>
      <text:p text:style-name="Text_20_body">Clustering aims at unfolding hidden patterns in data to discover similar instances and group them under common cluster labels.
This task  is often performed to either discover unknown groups, to automate the process of discovering possibly known groups or for segmentation of data points into arbitrary number of segments. 
Either of the above can be done in unsupervised, semi-supervised or supervised manner which depends on the availability of the prior knowledge and the ability of deriving new knowledge based on partial data and human interaction.
In many practical applications, prior knowledge is available for machine learning algorithms to be utilised. 
However, incorporating it into the statistical learning pipeline is non trivial task and has been a matter of study for decades.</text:p>
      <text:h text:style-name="Heading_20_2" text:outline-level="2"><text:bookmark-start text:name="__RefHeading___objectives_4"/><text:bookmark-start text:name="objectives1"/>Objectives<text:bookmark-end text:name="__RefHeading___objectives_4"/><text:bookmark-end text:name="objectives1"/></text:h>
      <text:p text:style-name="Text_20_body">Work within a project will be divided into four work packages with time dependencies depicted in Figure below:</text:p>
      <text:list text:style-name="List_20_1" text:continue-numbering="false">
        <text:list-item>
          <text:p text:style-name="List_20_1_Content_First"> WP1 – Knowledge encoding methods and augmentation with clustering algorithms. </text:p>
        </text:list-item>
        <text:list-item>
          <text:p text:style-name="List_20_1_Content"> WP2 – Custom explanation mechanisms exploiting nature of the data and type of background knowledge.  </text:p>
        </text:list-item>
        <text:list-item>
          <text:p text:style-name="List_20_1_Content"> WP3 – Optimisation of the guided process of merges and splits.</text:p>
        </text:list-item>
        <text:list-item>
          <text:p text:style-name="List_20_1_Content_Last"> WP4 – Application and evaluation of results to different types of data, such as tabular data, time series and possibly images.</text:p>
        </text:list-item>
      </text:list>
      <text:p text:style-name="Text_20_body"><draw:frame draw:style-name="mediacenter" draw:name="2" text:anchor-type="paragraph" draw:z-index="2" svg:width="10.583333333333cm" svg:height="7.9277845777234cm"><draw:image xlink:href="Pictures/8bf2dfeb5746a9877c3e1b6c6b4498e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hulcka:start</dc:title>
  </office:meta>
</office:document-meta>
</file>