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0319986f33f7cf933f0c479b9aa5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indect:start"/><text:bookmark-start text:name="__RefHeading___indect_1"/><text:bookmark-start text:name="indect"/>INDECT<text:bookmark-end text:name="__RefHeading___indect_1"/><text:bookmark-end text:name="indect"/></text:h>
      <text:p text:style-name="Text_20_body"><text:span text:style-name="Emphasis">Intelligent information system supporting observation, searching and detection for security of citizens in urban environment</text:span> (<text:span text:style-name="Strong_20_Emphasis">INDECT</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EU FP7 Project FP7-218086, FP7:Collaboration/Security <draw:frame draw:style-name="mediaright" draw:name="0" text:anchor-type="paragraph" draw:z-index="0" svg:width="5.55625cm" svg:height="2.4192284688995cm"><draw:image xlink:href="Pictures/890319986f33f7cf933f0c479b9aa53f.png" xlink:type="simple" xlink:show="embed" xlink:actuate="onLoad"/></draw:frame></text:p></text:list-item><text:list-item><text:p text:style-name="List_20_1_Content"> <text:span text:style-name="Strong_20_Emphasis">Project Leader:</text:span> prof. dr hab. inż. Andrzej Dziech at <text:a xlink:type="simple" xlink:href="http://www.kt.agh.edu.pl/" text:style-name="Internet_20_link" text:visited-style-name="Visited_20_Internet_20_Link">Department of Telecommunications of AGH</text:a> </text:p></text:list-item><text:list-item><text:p text:style-name="List_20_1_Content"> <text:span text:style-name="Strong_20_Emphasis">Timeline:</text:span> 2009 → 2015</text:p></text:list-item><text:list-item><text:p text:style-name="List_20_1_Content_Last"> <text:span text:style-name="Strong_20_Emphasis">Webpage:</text:span> <text:a xlink:type="simple" xlink:href="http://www.indect-project.eu/" text:style-name="Internet_20_link" text:visited-style-name="Visited_20_Internet_20_Link">www.indect-project.eu</text:a></text:p></text:list-item></text:list></table:table-cell></table:table-row></table:table></draw:text-box></draw:frame></text:p>
      <text:h text:style-name="Heading_20_2" text:outline-level="2"><text:bookmark-start text:name="__RefHeading___geist_participation_2"/><text:bookmark-start text:name="geist_participation"/>GEIST Participation<text:bookmark-end text:name="__RefHeading___geist_participation_2"/><text:bookmark-end text:name="geist_participation"/></text:h>
      <text:p text:style-name="Text_20_body">INDECT is a large EU collaboration project.
GEIST participation is mainly related to WP4, mainly in Task 4.6 Tools to process the information provided by citizens via emergency website, i.e. tools for filtering, validation and classifying textual information.</text:p>
      <text:p text:style-name="Text_20_body">See the the <text:a xlink:type="simple" xlink:href="http://vigil.ia.agh.edu.pl" text:style-name="Internet_20_link" text:visited-style-name="Visited_20_Internet_20_Link">Sociat Threat Monitor</text:a> system developed by GEIST for INDECT.</text:p>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pub:projects:indect:start" text:style-name="Local_20_link" text:visited-style-name="Visited_20_Local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indect:start</dc:title>
  </office:meta>
</office:document-meta>
</file>