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5992f351bea681cd4547a1ede788e4.png"/>
  <manifest:file-entry manifest:media-type="image/png" manifest:full-path="Pictures/013822901b3ccc7e3402749d96fd30bc.png"/>
  <manifest:file-entry manifest:media-type="image/png" manifest:full-path="Pictures/e60a09e33e063697816119cbf7ee89ea.png"/>
  <manifest:file-entry manifest:media-type="image/png" manifest:full-path="Pictures/8b984e43731c1dc198955b774066b370.png"/>
  <manifest:file-entry manifest:media-type="image/png" manifest:full-path="Pictures/40722d0a56ff48ffcc40e9b937d636fb.png"/>
  <manifest:file-entry manifest:media-type="image/png" manifest:full-path="Pictures/3cef15f47cf68c5dd55b350b573a1dca.png"/>
  <manifest:file-entry manifest:media-type="image/png" manifest:full-path="Pictures/6ea2117115f27df5f8fcda89576af5b9.png"/>
  <manifest:file-entry manifest:media-type="image/png" manifest:full-path="Pictures/b876cad729f0fde7b6d6b409459d6bb7.png"/>
  <manifest:file-entry manifest:media-type="image/png" manifest:full-path="Pictures/6f16b0b8b81ad427a62b6b472fd43df9.png"/>
  <manifest:file-entry manifest:media-type="image/png" manifest:full-path="Pictures/917ee64fe28c18d7ed9c1e53a6f264bd.png"/>
  <manifest:file-entry manifest:media-type="image/png" manifest:full-path="Pictures/87c2ae379c9c9deee38e16593ab0de70.png"/>
  <manifest:file-entry manifest:media-type="image/png" manifest:full-path="Pictures/5eb58ee8b75f98b34f86711cd15ed371.png"/>
  <manifest:file-entry manifest:media-type="image/png" manifest:full-path="Pictures/30cd847dbf3a66194988566dff7c825c.png"/>
  <manifest:file-entry manifest:media-type="image/png" manifest:full-path="Pictures/46b40530db8208296be6270114a582eb.png"/>
  <manifest:file-entry manifest:media-type="image/png" manifest:full-path="Pictures/0b04ff9fc6bbf5ab18799d34a1814b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rosecco:start"/><text:bookmark-start text:name="__RefHeading___prosecco_1"/><text:bookmark-start text:name="prosecco"/>Prosecco<text:bookmark-end text:name="__RefHeading___prosecco_1"/><text:bookmark-end text:name="prosecco"/></text:h>
      <text:p text:style-name="Text_20_body"><text:span text:style-name="Emphasis"><text:span text:style-name="Strong_20_Emphasis">Pro</text:span>cesses <text:span text:style-name="Strong_20_Emphasis">Se</text:span>mantics <text:span text:style-name="Strong_20_Emphasis">C</text:span>ollaboration for <text:span text:style-name="Strong_20_Emphasis">Co</text:span>mpanies</text:span> (<text:span text:style-name="Strong_20_Emphasis">Prosecco</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4.2333333333333cm" svg:height="5.653978978979cm"><draw:image xlink:href="Pictures/ba5992f351bea681cd4547a1ede788e4.png" xlink:type="simple" xlink:show="embed" xlink:actuate="onLoad"/></draw:frame></text:p><text:list text:style-name="List_20_1" text:continue-numbering="false"><text:list-item><text:p text:style-name="List_20_1_Content_First"> Grant NCBiR 1. <text:a xlink:type="simple" xlink:href="http://www.ncbir.gov.pl/programy-krajowe/program-badan-stosowanych/" text:style-name="Internet_20_link" text:visited-style-name="Visited_20_Internet_20_Link">Program Badań Stosowanych</text:a>, no. PBS1/B3/14/2012</text:p></text:list-item><text:list-item><text:p text:style-name="List_20_1_Content"> <text:span text:style-name="Strong_20_Emphasis">Project Leader:</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Start time:</text:span> 01.12.2012</text:p></text:list-item><text:list-item><text:p text:style-name="List_20_1_Content"> <text:span text:style-name="Strong_20_Emphasis">Duration:</text:span> 32 months</text:p></text:list-item><text:list-item><text:p text:style-name="List_20_1_Content"> <text:span text:style-name="Strong_20_Emphasis">Members of consortium:</text:span> </text:p><text:list text:style-name="List_20_1"><text:list-item><text:p text:style-name="List_20_1_Content"> <text:a xlink:type="simple" xlink:href="http://www.agh.edu.pl/" text:style-name="Internet_20_link" text:visited-style-name="Visited_20_Internet_20_Link">AGH University of Science and Technology</text:a> - leader, </text:p></text:list-item><text:list-item><text:p text:style-name="List_20_1_Content"> <text:a xlink:type="simple" xlink:href="http://www.softhis.com" text:style-name="Internet_20_link" text:visited-style-name="Visited_20_Internet_20_Link">Softhis sp. z o.o.</text:a>, </text:p></text:list-item><text:list-item><text:p text:style-name="List_20_1_Content_Last"> <text:a xlink:type="simple" xlink:href="http://www.put.edu.pl" text:style-name="Internet_20_link" text:visited-style-name="Visited_20_Internet_20_Link">Poznan University of Technology</text:a>.</text:p></text:list-item></text:list></text:list-item></text:list></table:table-cell></table:table-row></table:table></draw:text-box></draw:frame></text:p>
      <text:p text:style-name="Text_20_body"><draw:frame draw:style-name="mediaright" draw:name="1" text:anchor-type="paragraph" draw:z-index="1" svg:width="2.6458333333333cm" svg:height="1.8056024774775cm"><draw:image xlink:href="Pictures/013822901b3ccc7e3402749d96fd30bc.png" xlink:type="simple" xlink:show="embed" xlink:actuate="onLoad"/></draw:frame>
<draw:frame draw:style-name="mediaright" draw:name="2" text:anchor-type="paragraph" draw:z-index="2" svg:width="2.6458333333333cm" svg:height="1.6070987654321cm"><draw:image xlink:href="Pictures/e60a09e33e063697816119cbf7ee89ea.png" xlink:type="simple" xlink:show="embed" xlink:actuate="onLoad"/></draw:frame>
<draw:frame draw:style-name="media" draw:name="3" text:anchor-type="as-char" draw:z-index="3" svg:width="1.3229166666667cm" svg:height="2.5718544407895cm"><draw:image xlink:href="Pictures/8b984e43731c1dc198955b774066b370.png" xlink:type="simple" xlink:show="embed" xlink:actuate="onLoad"/></draw:frame>  <draw:frame draw:style-name="media" draw:name="4" text:anchor-type="as-char" draw:z-index="4" svg:width="5.2916666666667cm" svg:height="1.5875cm"><draw:image xlink:href="Pictures/40722d0a56ff48ffcc40e9b937d636fb.png" xlink:type="simple" xlink:show="embed" xlink:actuate="onLoad"/></draw:frame><draw:frame draw:style-name="media" draw:name="5" text:anchor-type="as-char" draw:z-index="5" svg:width="2.1166666666667cm" svg:height="2.1215325670498cm"><draw:image xlink:href="Pictures/3cef15f47cf68c5dd55b350b573a1dca.png" xlink:type="simple" xlink:show="embed" xlink:actuate="onLoad"/></draw:frame>
<text:line-break/>
<text:line-break/>
<text:line-break/></text:p>
      <text:h text:style-name="Heading_20_2" text:outline-level="2"><text:bookmark-start text:name="__RefHeading___short_description_in_english_2"/><text:bookmark-start text:name="short_description_in_english"/>Short description in English<text:bookmark-end text:name="__RefHeading___short_description_in_english_2"/><text:bookmark-end text:name="short_description_in_english"/></text:h>
      <text:h text:style-name="Heading_20_3" text:outline-level="3"><text:bookmark-start text:name="__RefHeading___motivation_3"/><text:bookmark-start text:name="motivation"/>Motivation<text:bookmark-end text:name="__RefHeading___motivation_3"/><text:bookmark-end text:name="motivation"/></text:h>
      <text:p text:style-name="Text_20_body">Provision of Business Process Management (BPM) systems is an important activity of the main IT vendors.
However, such systems are dedicated mainly for large companies, organizations and agencies. 
The goal of the project is to address the needs and constraints of small and medium enterprises (SME) by designing methods that will significantly improve BPM systems on the basis of the participants' former research. </text:p>
      <text:h text:style-name="Heading_20_3" text:outline-level="3"><text:bookmark-start text:name="__RefHeading___intended_results_4"/><text:bookmark-start text:name="intended_results"/>Intended results<text:bookmark-end text:name="__RefHeading___intended_results_4"/><text:bookmark-end text:name="intended_results"/></text:h>
      <text:p text:style-name="Text_20_body">The project will elaborate solutions that enhance the IT system of Softhis Ltd. (SME, which is one of the project partners) using intelligent technologies from the areas such as Semantic Web, Business Process Modeling, Business Intelligence and Machine Learning. 
The aim is to simplify the design and configuration of BPM systems, targeting the management quality and competitiveness improvement, fostering decisions making and strategic planning in the SME market sector.
It is assumed that the goal will be reached by:</text:p>
      <text:list text:style-name="Numbering_20_1" text:continue-numbering="false">
        <text:list-item>
          <text:p text:style-name="Numbering_20_1_Content_First"> Development of business process modeling methods taking the semantic dependencies between diagram elements and data into account.</text:p>
        </text:list-item>
        <text:list-item>
          <text:p text:style-name="Numbering_20_1_Content"> Development of ontology-based mechanisms allowing for creating taxonomies of process concepts and system objects.</text:p>
        </text:list-item>
        <text:list-item>
          <text:p text:style-name="Numbering_20_1_Content_Last"> Using recommendation algorithms for analysis of semantically described business process models.</text:p>
        </text:list-item>
      </text:list>
      <text:h text:style-name="Heading_20_3" text:outline-level="3"><text:bookmark-start text:name="__RefHeading___abstract_5"/><text:bookmark-start text:name="abstract"/>Abstract<text:bookmark-end text:name="__RefHeading___abstract_5"/><text:bookmark-end text:name="abstract"/></text:h>
      <text:p text:style-name="Text_20_body">Provision of Business Process Management (BPM) systems is an important activity of the main IT vendors. However, such systems are dedicated mainly for large companies, organizations and agencies. The goal of the project is to address the needs and constraints of small and medium enterprises (SME) by designing methods that will significantly improve BPM systems on the basis of the participants' former research. In particular, the project will elaborate solutions that enhance the IT system of Softhis Ltd. (SME, which is one of the project partners) using intelligent technologies from the areas such as Semantic Web, Business Process Modeling, Business Intelligence and Machine Learning. The aim is to simplify the design and configuration of BPM systems, targeting the management quality and competitiveness improvement, fostering decisions making and strategic planning in the SME market sector.</text:p>
      <text:h text:style-name="Heading_20_2" text:outline-level="2"><text:bookmark-start text:name="__RefHeading___streszczenie_6"/><text:bookmark-start text:name="streszczenie"/>Streszczenie<text:bookmark-end text:name="__RefHeading___streszczenie_6"/><text:bookmark-end text:name="streszczenie"/></text:h>
      <text:p text:style-name="Text_20_body">Systemy zarządzania procesami biznesowymi są w centrum zainteresowania największych twórców oprogramowania. Ich głównymi użytkownikami są duże przedsiębiorstwa, organizacje i urzędy. Celem projektu jest istotne udoskonalenie takich systemów, bazujące na wynikach wcześniejszych badań naukowych, tak aby tego typu oprogramowanie było dostosowane również do potrzeb i uwarunkowań Małych i Średnich Przedsiębiorstw (MŚP). W szczególności w projekcie opracowane zostaną rozwiązania rozszerzające system informatyczny firmy Softhis Sp. z o.o. o wybrane technologie związane z systemami inteligentnymi, takie jak: technologie semantyczne (Semantic Web), technologie związane z modelowaniem procesów biznesowych (Business Intelligence), a także elementy uczenia maszynowego (Machine Learning). Celem jest uproszczenie projektowania i konfiguracji systemów BPM (Business Process Management), które poprawi jakość zarządzania, konkurencyjność oraz ułatwi podejmowanie decyzji i planowanie strategiczne MŚP.</text:p>
      <text:h text:style-name="Heading_20_2" text:outline-level="2"><text:bookmark-start text:name="__RefHeading___plaszczyzny_rozwoju_systemu_7"/><text:bookmark-start text:name="plaszczyzny_rozwoju_systemu"/>Płaszczyzny rozwoju systemu<text:bookmark-end text:name="__RefHeading___plaszczyzny_rozwoju_systemu_7"/><text:bookmark-end text:name="plaszczyzny_rozwoju_systemu"/></text:h>
      <text:p text:style-name="Text_20_body">Punktem wyjściowym prac przeprowadzanych w projekcie było odbycie szeregu spotkań i ustrukturyzowanych wywiadów z pracownikami firmy <text:a xlink:type="simple" xlink:href="http://www.softhis.com" text:style-name="Internet_20_link" text:visited-style-name="Visited_20_Internet_20_Link">Softhis sp. z o.o.</text:a> i ich wybranymi klientami. Analiza zebranych materiałów posłużyła do pozyskania wiedzy związanej z różnymi aspektami funkcjonowania przedsiębiorstw sektora MŚP. Dalszy rozwój systemu przeprowadzany był na trzech równoległych płaszczyznach:</text:p>
      <text:list text:style-name="List_20_1" text:continue-numbering="false">
        <text:list-item>
          <text:p text:style-name="List_20_1_Content_First"> <text:a xlink:type="simple" xlink:href="#__RefHeading___plaszczyzna_procesowa_8" text:style-name="Local_20_link" text:visited-style-name="Visited_20_Local_20_Link">związanej z procesami biznesowymi</text:a>,</text:p>
        </text:list-item>
        <text:list-item>
          <text:p text:style-name="List_20_1_Content"> <text:a xlink:type="simple" xlink:href="#__RefHeading___plaszczyzna_regulowa_9" text:style-name="Local_20_link" text:visited-style-name="Visited_20_Local_20_Link">związanej z regułami biznesowymi</text:a>,</text:p>
        </text:list-item>
        <text:list-item>
          <text:p text:style-name="List_20_1_Content_Last"> <text:a xlink:type="simple" xlink:href="#__RefHeading___plaszczyzna_ontologiczna_10" text:style-name="Local_20_link" text:visited-style-name="Visited_20_Local_20_Link">związanej z semantyką i ontologiami</text:a>.</text:p>
        </text:list-item>
      </text:list>
      <text:p text:style-name="Text_20_body">Dodatkowo w ramach projektu przeprowadzono <text:a xlink:type="simple" xlink:href="#__RefHeading___badania_podstawowerekomendacje_procesow_11" text:style-name="Local_20_link" text:visited-style-name="Visited_20_Local_20_Link">badania podstawowe z zakresu rekomendacji procesów biznesowych</text:a>.</text:p>
      <text:h text:style-name="Heading_20_3" text:outline-level="3"><text:bookmark-start text:name="__RefHeading___plaszczyzna_procesowa_8"/><text:bookmark-start text:name="plaszczyzna_procesowa"/>Płaszczyzna procesowa<text:bookmark-end text:name="__RefHeading___plaszczyzna_procesowa_8"/><text:bookmark-end text:name="plaszczyzna_procesowa"/></text:h>
      <text:p text:style-name="Text_20_body">Prace w płaszczyźnie procesowej miały na celu osiągnięcie trzech kolejnych “kamieni milowych”:</text:p>
      <text:list text:style-name="Numbering_20_1" text:continue-numbering="false">
        <text:list-item>
          <text:p text:style-name="Numbering_20_1_Content_First"> <text:span text:style-name="underline">Opracowanie zbioru modeli procesów biznesowych dla wybranych przedsiębiorstw MŚP w notacji <text:a xlink:type="simple" xlink:href="http://www.bpmn.org/" text:style-name="Internet_20_link" text:visited-style-name="Visited_20_Internet_20_Link">BPMN</text:a>.</text:span> Na podstawie analiz notatek z przeprowadzonych wcześniej wywiadów, wyszczególniono procesy biznesowe istniejące w każdym ze współpracujących przedsiębiorstw. Zostały one następnie zapisane w notacji BPMN 2.0 oraz zweryfikowane pod kątem poprawności składniowej i semantycznej oraz pod kątem zgodności z aktualnie obowiązującymi standardami branżowymi.</text:p>
        </text:list-item>
        <text:list-item>
          <text:p text:style-name="Numbering_20_1_Content"> <text:span text:style-name="underline">Opracowanie zbioru modeli uogólnionych powiązanych z wybranymi obszarami działalności MŚP.</text:span> Analiza procesów specyficznych dla konkretnych przedsiębiorstw doprowadziła do wyodrębnienia części wspólnej między badanymi firmami i przedstawienia jej w formie niewielkich diagramów łatwych w dostosowaniu do potrzeb konkretnej firmy. Stały się one jedną z podstaw systemu Prosecco (obok komponentów decyzyjnych i uogólnionej ontologii).</text:p>
        </text:list-item>
        <text:list-item>
          <text:p text:style-name="Numbering_20_1_Content_Last"> <text:span text:style-name="underline">Zaprojektowanie repozytorium dla diagramów procesów wraz z jego rozszerzeniami.</text:span> Procesy biznesowe nie są abstrakcyjnym bytem, ale konkretnym fragmentem systemu Prosecco, który musi być fizycznie przechowywany w odpowiednim repozytorium, którego projekt został przygotowany. Uwzględnia on również sposoby integracji z innymi elementami systemu, np. artefaktami semantycznymi.</text:p>
        </text:list-item>
      </text:list>
      <text:p text:style-name="Text_20_body">Bazując na doświadczeniach z prac przeprowadzanych na tej płaszczyźnie, opracowano również zbiór praktycznych mechanizmów oraz dobrych praktyk wizualnego modelowania procesów.</text:p>
      <text:h text:style-name="Heading_20_3" text:outline-level="3"><text:bookmark-start text:name="__RefHeading___plaszczyzna_regulowa_9"/><text:bookmark-start text:name="plaszczyzna_regulowa"/>Płaszczyzna regułowa<text:bookmark-end text:name="__RefHeading___plaszczyzna_regulowa_9"/><text:bookmark-end text:name="plaszczyzna_regulowa"/></text:h>
      <text:p text:style-name="Text_20_body">Płaszczyzna regułowa to wszystkie prace związane z opracowaniem reguł biznesowych oraz stworzeniem komponentów decyzyjnych opartych o te reguły. W szczególności są to prace związane z osiągnięciem kolejnych “kamieni milowych”:</text:p>
      <text:list text:style-name="Numbering_20_1" text:continue-numbering="false">
        <text:list-item>
          <text:p text:style-name="Numbering_20_1_Content_First"> <text:span text:style-name="underline">Opracowane szczegółowego opisu praktyk biznesowych o charakterze regułowym dla wybranych przedsiębiorstw MŚP.</text:span> Analiza przeprowadzonych wywiadów pozwoliła na określenie praktyk biznesowych stosowanych w różnych przedsiębiorstwach. Zostały one następnie spisane w postaci (nieformalnej) wiedzy regułowej.</text:p>
        </text:list-item>
        <text:list-item>
          <text:p text:style-name="Numbering_20_1_Content"> <text:span text:style-name="underline">Formalizacja opisów regułowych z wykorzystaniem notacji <text:a xlink:type="simple" xlink:href="http://www.omg.org/spec/SBVR/" text:style-name="Internet_20_link" text:visited-style-name="Visited_20_Internet_20_Link">SBVR</text:a>.</text:span> Przygotowana wcześniej wiedza regułowa została spisana z wykorzystaniem języka SBVR, który jest standardem opisu semantyki słownictwa i reguł biznesowych. Poziom formalizacji dostarczany przez tę notację nie jest wystarczający, aby mogła ona być przetwarzana w sposób automatyczny. Używa ona jednak kontrolowanego języka naturalnego opartego na logikach modalnych, który sprawia, że reguły w niej wyrażone posiadają określoną interpretację logiczną. Pozwoliło to na uporządkowanie i doprecyzowanie opisu reguł.</text:p>
        </text:list-item>
        <text:list-item>
          <text:p text:style-name="Numbering_20_1_Content_Last"> <text:span text:style-name="underline">Zamodelowanie modeli komponentów decyzyjnych przy pomocy języków <text:a xlink:type="simple" xlink:href="http://www.drools.org/" text:style-name="Internet_20_link" text:visited-style-name="Visited_20_Internet_20_Link">Drools</text:a> i <text:a xlink:type="simple" xlink:href="http://ai.ia.agh.edu.pl/wiki/hekate:xtt2" text:style-name="Internet_20_link" text:visited-style-name="Visited_20_Internet_20_Link">XTT2</text:a>.</text:span> Reguły wyrażone w języku SBVR posłużyły jako źródło do sformułowania modeli komponentów decyzyjnych powiązanych z procesami biznesowymi. Zostały one następnie zapisane przy pomocy dwóch silniejszych formalizmów: języka Drools pozwalającego na bezpośrednie przetwarzanie reguł przez silnik wnioskujący oraz języka XTT2 stanowiącego najsilniejszy poziom formalizacji, pozwalający na analizę właściwości formalnych reguł.</text:p>
        </text:list-item>
      </text:list>
      <text:h text:style-name="Heading_20_3" text:outline-level="3"><text:bookmark-start text:name="__RefHeading___plaszczyzna_ontologiczna_10"/><text:bookmark-start text:name="plaszczyzna_ontologiczna"/>Płaszczyzna ontologiczna<text:bookmark-end text:name="__RefHeading___plaszczyzna_ontologiczna_10"/><text:bookmark-end text:name="plaszczyzna_ontologiczna"/></text:h>
      <text:p text:style-name="Text_20_body">W płaszczyźnie ontologicznej skupiają się wszystkie prace prowadzące do stworzenia uogólnionego modelu ontologii Prosecco ujmującej semantyczny (statyczny) opis zarządzania firmami sektora MŚP. W ramach tych prac można wyszczególnić następujące “kamienie milowe”:</text:p>
      <text:list text:style-name="Numbering_20_1" text:continue-numbering="false">
        <text:list-item>
          <text:p text:style-name="Numbering_20_1_Content_First"> <text:span text:style-name="underline">Opracowanie słowników pojęć wykorzystywanych w wybranych przedsiębiorstwach sektora MŚP.</text:span> Na bazie analiz notatek z przeprowadzonych spotkań, przygotowano taksonomie pojęć wykorzystywanych we współpracujących przedsiębiorstwach składające się z listy słów oraz relacji uszczegóławiania/uogólniania.</text:p>
        </text:list-item>
        <text:list-item>
          <text:p text:style-name="Numbering_20_1_Content"> <text:span text:style-name="underline">Wykonanie uogólnionego modelu Ontologii Prosecco w <text:a xlink:type="simple" xlink:href="http://www.w3.org/TR/owl2-overview/" text:style-name="Internet_20_link" text:visited-style-name="Visited_20_Internet_20_Link">OWL 2.0</text:a>.</text:span> Na podstawie taksonomii poszczególnych firm została przygotowana Ontologia Prosecco, unifikująca pojęcia wykorzystywane w systemie. Zawarto w niej również opis stosownych relacji i atrybutów. Powstała ontologia została zweryfikowana przez ekspertów dziedzinowych.</text:p>
        </text:list-item>
        <text:list-item>
          <text:p text:style-name="Numbering_20_1_Content_Last"> <text:span text:style-name="underline">Przygotowanie Ontologii artefaktów BPMN oraz jej integracja z Ontologią Prosecco.</text:span> Równolegle do prac nad Ontologią Prosecco, stworzono Ontologię artefaktów BPMN pozwalającą na półautomatyczne przypisywanie etykiet opisujących elementy diagramu BPMN do klas w ontologii. Zakończeniem prac była integracja dwóch niezależnych ontologii w jedną spójną całość.</text:p>
        </text:list-item>
      </text:list>
      <text:p text:style-name="Text_20_body">Dodatkowo w ramach prac przygotowano aksjomatyczny modularyzator ontologii oraz opracowano sposoby integracji ontologii z innymi elementami systemu Prosecco.</text:p>
      <text:h text:style-name="Heading_20_3" text:outline-level="3"><text:bookmark-start text:name="__RefHeading___badania_podstawowerekomendacje_procesow_11"/><text:bookmark-start text:name="badania_podstawowerekomendacje_procesow"/>Badania podstawowe: rekomendacje procesów<text:bookmark-end text:name="__RefHeading___badania_podstawowerekomendacje_procesow_11"/><text:bookmark-end text:name="badania_podstawowerekomendacje_procesow"/></text:h>
      <text:p text:style-name="Text_20_body">Obok prac przemysłowych związanych z opisanymi wyżej trzema płaszczyznami, w ramach projektu Prosecco przeprowadzono również <text:span text:style-name="underline">badania podstawowe mające na celu opracowanie nowej innowacyjnej metody semantyzacji procesów biznesowych i algorytmów rekomendacji wzorców procesów</text:span>.</text:p>
      <text:p text:style-name="Text_20_body">W ramach badań przeprowadzono prace mające na celu wykonanie:</text:p>
      <text:list text:style-name="List_20_1" text:continue-numbering="false">
        <text:list-item>
          <text:p text:style-name="List_20_1_Content_First"> raportu dotyczącego założeń oraz zasad, jakimi należy kierować się podczas projektowania systemu rekomendacyjnego wspierającego edycję modeli procesów,</text:p>
        </text:list-item>
        <text:list-item>
          <text:p text:style-name="List_20_1_Content"> przeglądu i ewaluacji wybranych metod rekomendacji strukturalnych w procesach biznesowych pod kątem ich modelowania,</text:p>
        </text:list-item>
        <text:list-item>
          <text:p text:style-name="List_20_1_Content"> modeli uogólnionych (konfigurowalnych) procesów biznesowych dla wybranych firm na potrzeby metod rekomendacji,</text:p>
        </text:list-item>
        <text:list-item>
          <text:p text:style-name="List_20_1_Content_Last"> analizy możliwości użycia sieci Bayesa jako metody rekomendacji strukturalnych w procesach biznesowych.</text:p>
        </text:list-item>
      </text:list>
      <text:p text:style-name="Text_20_body">Wyniki zostały częściowo opracowane w postaci <text:a xlink:type="simple" xlink:href="#__RefHeading___publikacje_16" text:style-name="Local_20_link" text:visited-style-name="Visited_20_Local_20_Link">publikacji</text:a> i zaprezentowane na konferencjach związanych tematycznie z zagadnieniem.</text:p>
      <text:h text:style-name="Heading_20_2" text:outline-level="2"><text:bookmark-start text:name="__RefHeading___plaszczyzny_i_architektura_systemu_12"/><text:bookmark-start text:name="plaszczyzny_i_architektura_systemu"/>Płaszczyzny i Architektura Systemu<text:bookmark-end text:name="__RefHeading___plaszczyzny_i_architektura_systemu_12"/><text:bookmark-end text:name="plaszczyzny_i_architektura_systemu"/></text:h>
      <text:p text:style-name="Text_20_body"><draw:frame draw:style-name="mediacenter" draw:name="Płaszczyzny i Architektura Systemu Legend" text:anchor-type="paragraph" draw:z-index="0" svg:width="15.875cm"><draw:text-box><text:p text:style-name="legendcenter"><draw:frame draw:style-name="mediacenter" draw:name="Płaszczyzny i Architektura Systemu" text:anchor-type="paragraph" draw:z-index="6" svg:width="15.875cm" svg:height="14.644566869301cm"><draw:image xlink:href="Pictures/6ea2117115f27df5f8fcda89576af5b9.png" xlink:type="simple" xlink:show="embed" xlink:actuate="onLoad"/></draw:frame>Płaszczyzny i Architektura Systemu</text:p></draw:text-box></draw:frame></text:p>
      <text:h text:style-name="Heading_20_2" text:outline-level="2"><text:bookmark-start text:name="__RefHeading___techniczne_studia_wykonalnosci_13"/><text:bookmark-start text:name="techniczne_studia_wykonalnosci"/>Techniczne studia wykonalności<text:bookmark-end text:name="__RefHeading___techniczne_studia_wykonalnosci_13"/><text:bookmark-end text:name="techniczne_studia_wykonalnosci"/></text:h>
      <text:p text:style-name="Text_20_body">W ramach projektu zespół Softhis przeprowadził szereg technicznych studiów wykonalności. Najważniejszymi wypracowanymi “kamieniami milowymi” są tutaj:</text:p>
      <text:list text:style-name="Numbering_20_1" text:continue-numbering="false">
        <text:list-item>
          <text:p text:style-name="Numbering_20_1_Content_First"> Integracja podejść procesowego, regułowego i semantycznego na poziomie prototypowego środowiska uruchomieniowego.</text:p>
        </text:list-item>
        <text:list-item>
          <text:p text:style-name="Numbering_20_1_Content"> Wyznaczenie zbioru najważniejszych narzędzi i platform uruchomieniowych.</text:p>
        </text:list-item>
        <text:list-item>
          <text:p text:style-name="Numbering_20_1_Content"> Doprowadzenie modelu procesów do postaci uruchamialnej oraz ich kompleksowa ewaluacja.</text:p>
        </text:list-item>
        <text:list-item>
          <text:p text:style-name="Numbering_20_1_Content_Last"> Wypracowanie koncepcji wdrożeń opartej na bazie biblioteki komponentów procesowych.</text:p>
        </text:list-item>
      </text:list>
      <text:h text:style-name="Heading_20_2" text:outline-level="2"><text:bookmark-start text:name="__RefHeading___realizacja_architektury_prosecco_14"/><text:bookmark-start text:name="realizacja_architektury_prosecco"/>Realizacja architektury Prosecco<text:bookmark-end text:name="__RefHeading___realizacja_architektury_prosecco_14"/><text:bookmark-end text:name="realizacja_architektury_prosecco"/></text:h>
      <text:p text:style-name="Text_20_body"><draw:frame draw:style-name="mediacenter" draw:name="7" text:anchor-type="paragraph" draw:z-index="7" svg:width="15.875cm" svg:height="22.298108552632cm"><draw:image xlink:href="Pictures/b876cad729f0fde7b6d6b409459d6bb7.png" xlink:type="simple" xlink:show="embed" xlink:actuate="onLoad"/></draw:frame></text:p>
      <text:h text:style-name="Heading_20_2" text:outline-level="2"><text:bookmark-start text:name="__RefHeading___technologie_i_narzedzia_15"/><text:bookmark-start text:name="technologie_i_narzedzia"/>Technologie i narzędzia<text:bookmark-end text:name="__RefHeading___technologie_i_narzedzia_15"/><text:bookmark-end text:name="technologie_i_narzedzia"/></text:h>
      <text:p text:style-name="Text_20_body"><draw:a xlink:type="simple" xlink:href="http://www.bpmn.org/"><draw:frame draw:style-name="media" draw:name="BPMN Legend" text:anchor-type="as-char" draw:z-index="0" svg:width="3.96875cm"><draw:text-box><text:p text:style-name="legendcenter"><draw:frame draw:style-name="media" draw:name="BPMN" text:anchor-type="as-char" draw:z-index="8" svg:width="3.96875cm" svg:height="1.7991666666667cm"><draw:image xlink:href="Pictures/6f16b0b8b81ad427a62b6b472fd43df9.png" xlink:type="simple" xlink:show="embed" xlink:actuate="onLoad"/></draw:frame>BPMN</text:p></draw:text-box></draw:frame></draw:a>
<draw:a xlink:type="simple" xlink:href="http://www.omg.org/spec/SBVR/"><draw:frame draw:style-name="media" draw:name="SBVR Legend" text:anchor-type="as-char" draw:z-index="0" svg:width="4.4979166666667cm"><draw:text-box><text:p text:style-name="legendcenter"><draw:frame draw:style-name="media" draw:name="SBVR" text:anchor-type="as-char" draw:z-index="9" svg:width="4.4979166666667cm" svg:height="1.7244408945687cm"><draw:image xlink:href="Pictures/917ee64fe28c18d7ed9c1e53a6f264bd.png" xlink:type="simple" xlink:show="embed" xlink:actuate="onLoad"/></draw:frame>SBVR</text:p></draw:text-box></draw:frame></draw:a>
<draw:a xlink:type="simple" xlink:href="http://www.drools.org/"><draw:frame draw:style-name="media" draw:name="Drools Legend" text:anchor-type="as-char" draw:z-index="0" svg:width="5.55625cm"><draw:text-box><text:p text:style-name="legendcenter"><draw:frame draw:style-name="media" draw:name="Drools" text:anchor-type="as-char" draw:z-index="10" svg:width="5.55625cm" svg:height="1.3229166666667cm"><draw:image xlink:href="Pictures/87c2ae379c9c9deee38e16593ab0de70.png" xlink:type="simple" xlink:show="embed" xlink:actuate="onLoad"/></draw:frame>Drools</text:p></draw:text-box></draw:frame></draw:a>
<draw:a xlink:type="simple" xlink:href="http://activiti.org/"><draw:frame draw:style-name="media" draw:name="Activiti Legend" text:anchor-type="as-char" draw:z-index="0" svg:width="4.841875cm"><draw:text-box><text:p text:style-name="legendcenter"><draw:frame draw:style-name="media" draw:name="Activiti" text:anchor-type="as-char" draw:z-index="11" svg:width="4.841875cm" svg:height="1.2435416666667cm"><draw:image xlink:href="Pictures/5eb58ee8b75f98b34f86711cd15ed371.png" xlink:type="simple" xlink:show="embed" xlink:actuate="onLoad"/></draw:frame>Activiti</text:p></draw:text-box></draw:frame></draw:a>
<draw:a xlink:type="simple" xlink:href="http://ai.ia.agh.edu.pl/wiki/hekate:xtt2"><draw:frame draw:style-name="media" draw:name="XTT^2 Legend" text:anchor-type="as-char" draw:z-index="0" svg:width="4.7625cm"><draw:text-box><text:p text:style-name="legendcenter"><draw:frame draw:style-name="media" draw:name="XTT^2" text:anchor-type="as-char" draw:z-index="12" svg:width="4.7625cm" svg:height="1.524cm"><draw:image xlink:href="Pictures/30cd847dbf3a66194988566dff7c825c.png" xlink:type="simple" xlink:show="embed" xlink:actuate="onLoad"/></draw:frame>XTT^2</text:p></draw:text-box></draw:frame></draw:a>
<draw:a xlink:type="simple" xlink:href="http://ai.ia.agh.edu.pl/wiki/hekate:heart"><draw:frame draw:style-name="media" draw:name="HeaRT Legend" text:anchor-type="as-char" draw:z-index="0" svg:width="4.7625cm"><draw:text-box><text:p text:style-name="legendcenter"><draw:frame draw:style-name="media" draw:name="HeaRT" text:anchor-type="as-char" draw:z-index="13" svg:width="4.7625cm" svg:height="1.5572207084469cm"><draw:image xlink:href="Pictures/46b40530db8208296be6270114a582eb.png" xlink:type="simple" xlink:show="embed" xlink:actuate="onLoad"/></draw:frame>HeaRT</text:p></draw:text-box></draw:frame></draw:a>
<draw:a xlink:type="simple" xlink:href="http://www.w3.org/TR/owl2-overview/"><draw:frame draw:style-name="media" draw:name="OWL Legend" text:anchor-type="as-char" draw:z-index="0" svg:width="3.96875cm"><draw:text-box><text:p text:style-name="legendcenter"><draw:frame draw:style-name="media" draw:name="OWL" text:anchor-type="as-char" draw:z-index="14" svg:width="3.96875cm" svg:height="1.7193140794224cm"><draw:image xlink:href="Pictures/0b04ff9fc6bbf5ab18799d34a1814b8a.png" xlink:type="simple" xlink:show="embed" xlink:actuate="onLoad"/></draw:frame>OWL</text:p></draw:text-box></draw:frame></draw:a></text:p>
      <text:h text:style-name="Heading_20_2" text:outline-level="2"><text:bookmark-start text:name="__RefHeading___publikacje_16"/><text:bookmark-start text:name="publikacje"/>Publikacje<text:bookmark-end text:name="__RefHeading___publikacje_16"/><text:bookmark-end text:name="publikacje"/></text:h>
      <text:list text:style-name="List_20_1" text:continue-numbering="false">
        <text:list-item>
          <text:p text:style-name="List_20_1_Content_First"> Adam Styperek, Michal Ciesielczyk, Pawel Misiorek, and Andrzej Szwabe. <text:span text:style-name="Strong_20_Emphasis">Simulation-Based Evaluation of Recommendation Algorithms Assisting Business Process Modeling</text:span>. Proceedings of the 5th  International Symposium on Business Modeling and Software Design (BMSD 2015), Milan, Italy, 2015, in press.</text:p>
        </text:list-item>
        <text:list-item>
          <text:p text:style-name="List_20_1_Content"> Andrzej Szwabe, Michal Ciesielczyk, Pawel Misiorek, and Michal Blinkiewicz. <text:span text:style-name="Strong_20_Emphasis">Application of the Tensor-Based Recommendation Engine to Semantic Service Matchmaking</text:span>, Proceedings of the Ninth International Conference on Advances in Semantic Processing (SEMAPRO 2015), Nice, France, 2015, in press.</text:p>
        </text:list-item>
        <text:list-item>
          <text:p text:style-name="List_20_1_Content"> Szymon Bobek, Mateusz Baran, Krzysztof Kluza, and Grzegorz J. Nalepa. <text:span text:style-name="Strong_20_Emphasis">Application of bayesian networks to recommendations in business process modeling</text:span>. Proceedings of the Workshop AI Meets Business Processes 2013, Turin, Italy, 2013. [<text:a xlink:type="simple" xlink:href="http://ceur-ws.org/Vol-1101/paper5.pdf" text:style-name="Internet_20_link" text:visited-style-name="Visited_20_Internet_20_Link">PDF</text:a>]</text:p>
        </text:list-item>
        <text:list-item>
          <text:p text:style-name="List_20_1_Content_Last"> Krzysztof Kluza, Mateusz Baran, Szymon Bobek, and Grzegorz J. Nalepa. <text:span text:style-name="Strong_20_Emphasis">Overview of recommendation techniques in business process modeling</text:span>. Proceedings of 9th Workshop on Knowledge Engineering and Software Engineering (KESE9), Koblenz, Germany, 2013. [<text:a xlink:type="simple" xlink:href="http://ceur-ws.org/Vol-1070/kese9-05_07.pdf" text:style-name="Internet_20_link" text:visited-style-name="Visited_20_Internet_20_Link">PDF</text:a>]</text:p>
        </text:list-item>
      </text:list>
      <text:p text:style-name="Text_20_body"><text:a xlink:type="simple" xlink:href="tag&amp;#62;project current_project" text:style-name="Internet_20_link" text:visited-style-name="Visited_20_Internet_20_Link">tag&gt;project current_project</text:a></text:p>
      <text:p text:style-name="Text_20_body">Go to → <text:a xlink:type="simple" xlink:href="https://www.geist.re/pub:projects:start" text:style-name="Internet_20_link" text:visited-style-name="Visited_20_Internet_20_Link">projects</text:a> <text:line-break/>
Go to → <text:a xlink:type="simple" xlink:href="https://www.geist.re/prv:projects:prosecco:start" text:style-name="Internet_20_link" text:visited-style-name="Visited_20_Internet_20_Link">internal site for AGH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rosecco:start</dc:title>
  </office:meta>
</office:document-meta>
</file>