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14dcc24d2c6e10f8971e0dcf207377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geist.re/pub:projects:samurai:start" text:style-name="Internet_20_link" text:visited-style-name="Visited_20_Internet_20_Link">Powrót do samurai:start</text:a></text:p>
      <text:h text:style-name="Heading_20_1" text:outline-level="1"><text:bookmark text:name="pub:projects:samurai:cases:lp"/><text:bookmark-start text:name="__RefHeading___loan_processor_1"/><text:bookmark-start text:name="loan_processor"/>Loan Processor<text:bookmark-end text:name="__RefHeading___loan_processor_1"/><text:bookmark-end text:name="loan_processor"/></text:h>
      <text:list text:style-name="List_20_1" text:continue-numbering="false">
        <text:list-item>
          <text:p text:style-name="List_20_1_Content_First"> <text:a xlink:type="simple" xlink:href="https://www.geist.re/pub:projects:samurai:cases:lp-talk.pdf" text:style-name="Internet_20_link" text:visited-style-name="Visited_20_Internet_20_Link">Prezentation</text:a></text:p>
        </text:list-item>
        <text:list-item>
          <text:p text:style-name="List_20_1_Content"> <text:a xlink:type="simple" xlink:href="https://www.geist.re/pub:projects:samurai:cases:lp-datalog.txt" text:style-name="Internet_20_link" text:visited-style-name="Visited_20_Internet_20_Link">Wersja w datalogu</text:a> - 6 reguł</text:p>
        </text:list-item>
        <text:list-item>
          <text:p text:style-name="List_20_1_Content"> <draw:frame draw:style-name="media" draw:name="0" text:anchor-type="as-char" draw:z-index="0" svg:width="" svg:rel-width="100%" svg:height="0cm"><draw:image xlink:href="Pictures/214dcc24d2c6e10f8971e0dcf207377f.svg" xlink:type="simple" xlink:show="embed" xlink:actuate="onLoad"/></draw:frame></text:p>
        </text:list-item>
        <text:list-item>
          <text:p text:style-name="List_20_1_Content_Last"> <text:a xlink:type="simple" xlink:href="https://www.geist.re/pub:projects:samurai:cases:lp-prolog.pl" text:style-name="Internet_20_link" text:visited-style-name="Visited_20_Internet_20_Link">Wersja w Prologu (by KKR)</text:a></text:p>
        </text:list-item>
      </text:list>
      <text:h text:style-name="Heading_20_2" text:outline-level="2"><text:bookmark-start text:name="__RefHeading___model_in_clips_2"/><text:bookmark-start text:name="model_in_clips"/>Model in CLIPS<text:bookmark-end text:name="__RefHeading___model_in_clips_2"/><text:bookmark-end text:name="model_in_clips"/></text:h>
      <text:list text:style-name="List_20_1" text:continue-numbering="false">
        <text:list-item>
          <text:p text:style-name="List_20_1_Content_First"> Model 1: <text:a xlink:type="simple" xlink:href="https://www.geist.re/pub:projects:samurai:cases:lp-clips.clp" text:style-name="Internet_20_link" text:visited-style-name="Visited_20_Internet_20_Link">lp-clips.clp</text:a></text:p>
        </text:list-item>
        <text:list-item>
          <text:p text:style-name="List_20_1_Content"> Rules: 8</text:p>
        </text:list-item>
        <text:list-item>
          <text:p text:style-name="List_20_1_Content"> Uwagi:</text:p>
          <text:list text:style-name="List_20_1">
            <text:list-item>
              <text:p text:style-name="List_20_1_Content"> The datalog example uses backward chaining</text:p>
            </text:list-item>
            <text:list-item>
              <text:p text:style-name="List_20_1_Content"> The forward chaining version of the case must provide more data types of which facts are generated by rules in order to activate another rules.</text:p>
            </text:list-item>
            <text:list-item>
              <text:p text:style-name="List_20_1_Content_Last"> It is necessary to set fact duplication to false (set-fact-duplication FALSE) in order to avoid rematching rules <text:span text:style-name="Source_20_Text">riskBrancher1</text:span> and <text:span text:style-name="Source_20_Text">riskBrancher2</text:span></text:p>
            </text:list-item>
          </text:list>
        </text:list-item>
      </text:list>
      <text:h text:style-name="Heading_20_2" text:outline-level="2"><text:bookmark-start text:name="__RefHeading___model_in_jess_3"/><text:bookmark-start text:name="model_in_jess"/>Model in Jess<text:bookmark-end text:name="__RefHeading___model_in_jess_3"/><text:bookmark-end text:name="model_in_jess"/></text:h>
      <text:list text:style-name="List_20_1" text:continue-numbering="false">
        <text:list-item>
          <text:p text:style-name="List_20_1_Content_First"> Model 1: <text:a xlink:type="simple" xlink:href="https://www.geist.re/pub:projects:samurai:cases:lp-jess.clp" text:style-name="Internet_20_link" text:visited-style-name="Visited_20_Internet_20_Link">lp-jess.clp</text:a></text:p>
        </text:list-item>
        <text:list-item>
          <text:p text:style-name="List_20_1_Content"> Rules: 8</text:p>
        </text:list-item>
        <text:list-item>
          <text:p text:style-name="List_20_1_Content"> Uwagi:</text:p>
          <text:list text:style-name="List_20_1">
            <text:list-item>
              <text:p text:style-name="List_20_1_Content"> Jess does not allow for using '(range)' construct within <text:span text:style-name="Source_20_Text">slot</text:span> definition - the domain of slots can be set by using <text:span text:style-name="Source_20_Text">(allowed-values)</text:span>. However listing of all values from range e.g. [18, 120] is inefficient.</text:p>
            </text:list-item>
            <text:list-item>
              <text:p text:style-name="List_20_1_Content_Last"> Jess does not allow for fact duplication - such behavior is necessary for this model.</text:p>
            </text:list-item>
          </text:list>
        </text:list-item>
      </text:list>
      <text:h text:style-name="Heading_20_2" text:outline-level="2"><text:bookmark-start text:name="__RefHeading___model_in_drools_4"/><text:bookmark-start text:name="model_in_drools"/>Model in Drools<text:bookmark-end text:name="__RefHeading___model_in_drools_4"/><text:bookmark-end text:name="model_in_drools"/></text:h>
      <text:list text:style-name="List_20_1" text:continue-numbering="false">
        <text:list-item>
          <text:p text:style-name="List_20_1_Content_First"> Model 1: <text:a xlink:type="simple" xlink:href="https://www.geist.re/pub:projects:samurai:cases:lp-drools.drl" text:style-name="Internet_20_link" text:visited-style-name="Visited_20_Internet_20_Link">lp-drools.drl</text:a></text:p>
        </text:list-item>
        <text:list-item>
          <text:p text:style-name="List_20_1_Content"> Rules: 9 (including initial rules that asserts facts)</text:p>
        </text:list-item>
        <text:list-item>
          <text:p text:style-name="List_20_1_Content"> Uwagi:</text:p>
          <text:list text:style-name="List_20_1">
            <text:list-item>
              <text:p text:style-name="List_20_1_Content"> Drools allows for fact duplication default. Thus rules <text:span text:style-name="Source_20_Text">riskBrancher1</text:span> and <text:span text:style-name="Source_20_Text">riskBrancher2</text:span> requires additional condition that checks if a given <text:span text:style-name="Source_20_Text">Rating/MatchingAssessor</text:span> already exists:</text:p>
            </text:list-item>
          </text:list>
        </text:list-item>
      </text:list>
      <table:table table:style-name="Table1_Indentation_Level2">
        <table:table-column table:style-name="odt_auto_style_table_column_1_1"/>
        <table:table-row>
          <table:table-cell office:value-type="string" table:style-name="tablecell">
            <text:p text:style-name="Preformatted_20_Text">rule "riskBrancher1"<text:line-break/>when<text:line-break/><text:s text:c="2"/><text:tab/>RiskBrancher($clientname : Client, $risklevel : RiskLevel)<text:line-break/><text:s text:c="2"/><text:tab/>LoanRequest(Client == $clientname, $amountask : AmountAsk, AmountAsk &lt; $risklevel)<text:line-break/><text:s text:c="2"/><text:tab/>not(MatchingAssessor(Client == $clientname, AmountAsk == $amountask))<text:line-break/>then<text:line-break/><text:s text:c="2"/><text:tab/>insert(new MatchingAssessor($clientname, $amountask));<text:line-break/><text:s text:c="2"/><text:tab/>//System.out.println("For client " + $clientname + ": The asked amount is less than risk level: asked = " + $amountask + ", risk = " + $risklevel);<text:line-break/>end<text:line-break/> <text:line-break/> <text:line-break/>rule "riskBrancher2"<text:line-break/>when<text:line-break/><text:s text:c="2"/><text:tab/>RiskBrancher($clientname : Client, $risklevel : RiskLevel, $ratingmin : RatingMin)<text:line-break/><text:s text:c="2"/><text:tab/>LoanRequest(Client == $clientname, $amountask : AmountAsk, AmountAsk &gt;= $risklevel)<text:line-break/><text:s text:c="2"/><text:tab/>not(RatingAssessor(Client == $clientname, AmountAsk == $amountask, RatingMin == $ratingmin))<text:line-break/>then<text:line-break/><text:s text:c="2"/><text:tab/>insert(new RatingAssessor($clientname, $amountask, $ratingmin));<text:line-break/><text:s text:c="2"/><text:tab/>//System.out.println("For client " + $clientname + ": The asked amount is greater or equal than/to risk level: asked = " + $amountask + ", risk = " + $risklevel);<text:line-break/>end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  <text:h text:style-name="Heading_20_2" text:outline-level="2"><text:bookmark-start text:name="__RefHeading___model_in_xtt2_5"/><text:bookmark-start text:name="model_in_xtt2"/>Model in XTT2<text:bookmark-end text:name="__RefHeading___model_in_xtt2_5"/><text:bookmark-end text:name="model_in_xtt2"/></text:h>
      <text:list text:style-name="List_20_1" text:continue-numbering="false">
        <text:list-item>
          <text:p text:style-name="List_20_1_Content_First"> Model 1: <text:a xlink:type="simple" xlink:href="https://www.geist.re/pub:projects:samurai:cases:lp-xtt.hml" text:style-name="Internet_20_link" text:visited-style-name="Visited_20_Internet_20_Link">lp-xtt.hml</text:a> <text:a xlink:type="simple" xlink:href="https://www.geist.re/pub:projects:samurai:cases:lp-hmr.pl" text:style-name="Internet_20_link" text:visited-style-name="Visited_20_Internet_20_Link">lp-hmr.pl</text:a></text:p>
        </text:list-item>
        <text:list-item>
          <text:p text:style-name="List_20_1_Content"> Rules: 9</text:p>
        </text:list-item>
        <text:list-item>
          <text:p text:style-name="List_20_1_Content_Last"> Uwagi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samurai:cases:lp</dc:title>
  </office:meta>
</office:document-meta>
</file>