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b3081826e54e3246f5f63260fb8377.png"/>
  <manifest:file-entry manifest:media-type="image/png" manifest:full-path="Pictures/0179beed177b8b02bae58039fdf350a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research:start"/><text:bookmark-start text:name="__RefHeading___research_profile_1"/><text:bookmark-start text:name="research_profile"/>Research Profile<text:bookmark-end text:name="__RefHeading___research_profile_1"/><text:bookmark-end text:name="research_profile"/></text:h>
      <text:h text:style-name="Heading_20_2" text:outline-level="2"><text:bookmark-start text:name="__RefHeading___overview_2"/><text:bookmark-start text:name="overview"/>Overview<text:bookmark-end text:name="__RefHeading___overview_2"/><text:bookmark-end text:name="overview"/></text:h>
      <text:p text:style-name="Text_20_body"><draw:frame draw:style-name="medialeft" draw:name="AGH logo Legend" text:anchor-type="paragraph" draw:z-index="0" svg:width="1.5875cm"><draw:text-box><text:p text:style-name="legendcenter"><draw:frame draw:style-name="medialeft" draw:name="AGH logo" text:anchor-type="paragraph" draw:z-index="0" svg:width="1.5875cm" svg:height="3.0862253289474cm"><draw:image xlink:href="Pictures/8db3081826e54e3246f5f63260fb8377.png" xlink:type="simple" xlink:show="embed" xlink:actuate="onLoad"/></draw:frame>AGH logo</text:p></draw:text-box></draw:frame>
<text:span text:style-name="Strong_20_Emphasis"><text:a xlink:type="simple" xlink:href="http://www.agh.edu.pl/en" text:style-name="Internet_20_link" text:visited-style-name="Visited_20_Internet_20_Link">AGH University of Science and Technology (AGH UST)</text:a></text:span> in Krakow, Poland, founded in 1919, is ranked as one of top Polish universities involved in research and education in information technologies and computer science. 
The university consists of 15 Faculties from number of domains, including the Electrical Engineering and Business Management. 
It employs about 2000 faculty members serving over 33 000 students within undergraduate, postgraduate and continuing education programmes. </text:p>
      <text:p text:style-name="Text_20_body"><text:span text:style-name="Strong_20_Emphasis"><text:a xlink:type="simple" xlink:href="http://www.ia.agh.edu.pl/" text:style-name="Internet_20_link" text:visited-style-name="Visited_20_Internet_20_Link">Department of Automatics (DoA)</text:a></text:span> is a part of the <text:a xlink:type="simple" xlink:href="http://www.eaie.agh.edu.pl/" text:style-name="Internet_20_link" text:visited-style-name="Visited_20_Internet_20_Link">Faculty of Electrical Engineering, Automatics, IT and Electronics</text:a> and is an important centre for education and research. 
The Department faculty and staff consist currently of over 100 people including 10 professors. Since 1995 the 
Since 1995 the Department has been involved in number of European Projects (e.g. TEMPUS, COST, ERASMUS, ESPRIT II). 
Professors and researchers of the Department served as advisories for number of companies, and regulatory bodies in Poland and abroad. 
Faculty members have been active in professional societies, organizing international conferences (e.g. <text:a xlink:type="simple" xlink:href="http://www.ifip.or.at/" text:style-name="Internet_20_link" text:visited-style-name="Visited_20_Internet_20_Link">IFIP</text:a> events) and workshops. </text:p>
      <text:p text:style-name="Text_20_body">Other distinctive departments include the <text:a xlink:type="simple" xlink:href="http://www.kt.agh.edu.pl/" text:style-name="Internet_20_link" text:visited-style-name="Visited_20_Internet_20_Link">Department of Telecommunications (DoT)</text:a> that has been extensively involved in various European projects within ACTS (BBL, BTI, BIDS), IST (LION, MOBY DICK, NOBEL, DAIDALOS), Copernicus (MOCOMTEL, KNIXMAS), and Esprit programmes. </text:p>
      <text:p text:style-name="Text_20_body"><draw:frame draw:style-name="medialeft" draw:name="GEIST logo Legend" text:anchor-type="paragraph" draw:z-index="0" svg:width="2.38125cm"><draw:text-box><text:p text:style-name="legendcenter"><draw:frame draw:style-name="medialeft" draw:name="GEIST logo" text:anchor-type="paragraph" draw:z-index="1" svg:width="2.38125cm" svg:height="2.38125cm"><draw:image xlink:href="Pictures/0179beed177b8b02bae58039fdf350ae.png" xlink:type="simple" xlink:show="embed" xlink:actuate="onLoad"/></draw:frame>GEIST logo</text:p></draw:text-box></draw:frame>
<text:span text:style-name="Strong_20_Emphasis"><text:a xlink:type="simple" xlink:href="http://geist.agh.edu.pl" text:style-name="Internet_20_link" text:visited-style-name="Visited_20_Internet_20_Link">Group for Engineering of Intelligent Systems Technologies (GEIST)</text:a></text:span> led by Professor  Antoni Ligęza is a part of the <text:a xlink:type="simple" xlink:href="http://cslab.ia.agh.edu.pl/en:start" text:style-name="Internet_20_link" text:visited-style-name="Visited_20_Internet_20_Link">Computer Science Lab</text:a> at the DoA. 
It is active in the areas of intelligent systems, knowledge and software engineering, Internet technologies and databases. 
The group has been involved in number of research project. 
Since 2007 the group has been coordinating the <text:a xlink:type="simple" xlink:href="http://hekate.ia.agh.edu.pl/" text:style-name="Internet_20_link" text:visited-style-name="Visited_20_Internet_20_Link">HeKatE</text:a> project, developing advanced knowledge representation and reasoning methods for intelligent systems, bridging knowledge and software engineering. 
Since 2008/9 it has been involved in the <text:a xlink:type="simple" xlink:href="http://indect-project.eu" text:style-name="Internet_20_link" text:visited-style-name="Visited_20_Internet_20_Link">INDECT</text:a> project coordinated by the <text:a xlink:type="simple" xlink:href="http://www.kt.agh.edu.pl/" text:style-name="Internet_20_link" text:visited-style-name="Visited_20_Internet_20_Link">DoT</text:a>.</text:p>
      <text:h text:style-name="Heading_20_2" text:outline-level="2"><text:bookmark-start text:name="__RefHeading___main_research_areas_and_activities_3"/><text:bookmark-start text:name="main_research_areas_and_activities"/>Main research areas and activities<text:bookmark-end text:name="__RefHeading___main_research_areas_and_activities_3"/><text:bookmark-end text:name="main_research_areas_and_activities"/></text:h>
      <text:h text:style-name="Heading_20_4" text:outline-level="4"><text:bookmark-start text:name="__RefHeading___design_implementation_and_verification_of_rule-based_systems_and_business_rules_4"/><text:bookmark-start text:name="design_implementation_and_verification_of_rule-based_systems_and_business_rules"/>Design, Implementation and Verification of Rule-Based Systems and Business Rules<text:bookmark-end text:name="__RefHeading___design_implementation_and_verification_of_rule-based_systems_and_business_rules_4"/><text:bookmark-end text:name="design_implementation_and_verification_of_rule-based_systems_and_business_rules"/></text:h>
      <text:p text:style-name="Text_20_body">The GEIST team has deep theoretical and practical experience in Rule-Based Systems. The <text:a xlink:type="simple" xlink:href="http://hekate.ia.agh.edu.pl" text:style-name="Internet_20_link" text:visited-style-name="Visited_20_Internet_20_Link">HeKatE</text:a> project (2007-9) delivered conceptual design methods and practical tools. 
These tools are being actively used and extended to support the design of Business Rules and Processes.</text:p>
      <text:p text:style-name="Text_20_body">Members of the team co-organize the <text:a xlink:type="simple" xlink:href="http://home.agh.edu.pl/gjn/deris" text:style-name="Internet_20_link" text:visited-style-name="Visited_20_Internet_20_Link">DERIS</text:a> and <text:a xlink:type="simple" xlink:href="http://hydrogen.informatik.tu-cottbus.de/wiki/index.php/RuleApps2009" text:style-name="Internet_20_link" text:visited-style-name="Visited_20_Internet_20_Link">RuleApps</text:a> workshops related to the area.</text:p>
      <text:h text:style-name="Heading_20_4" text:outline-level="4"><text:bookmark-start text:name="__RefHeading___semantic_knowledge_engineering_with_semantic_wikis_5"/><text:bookmark-start text:name="semantic_knowledge_engineering_with_semantic_wikis"/>Semantic Knowledge Engineering with Semantic Wikis<text:bookmark-end text:name="__RefHeading___semantic_knowledge_engineering_with_semantic_wikis_5"/><text:bookmark-end text:name="semantic_knowledge_engineering_with_semantic_wikis"/></text:h>
      <text:p text:style-name="Text_20_body">The GEIST team has practical experience in building and applying semantic wikis in knowledge engineering. Recently a prototype system called PlWiki has been developed and presented at the <text:a xlink:type="simple" xlink:href="http://isccci.org/iccci-09/" text:style-name="Internet_20_link" text:visited-style-name="Visited_20_Internet_20_Link">ICCCI</text:a> conference. 
Members of the team work with partners from the <text:a xlink:type="simple" xlink:href="http://www.uni-wuerzburg.de/" text:style-name="Internet_20_link" text:visited-style-name="Visited_20_Internet_20_Link">University of Wuerzburg</text:a> in Germany, the developers of the <text:a xlink:type="simple" xlink:href="http://www.is.informatik.uni-wuerzburg.de/en/research/applications/knowwe/" text:style-name="Internet_20_link" text:visited-style-name="Visited_20_Internet_20_Link">KnowWE</text:a> system, on the implementation of the next generation of semantic wikis.</text:p>
      <text:p text:style-name="Text_20_body">Members of the team co-organize the <text:a xlink:type="simple" xlink:href="http://kese.ia.agh.edu.pl/" text:style-name="Internet_20_link" text:visited-style-name="Visited_20_Internet_20_Link">KESE</text:a> workshop related to the area.</text:p>
      <text:h text:style-name="Heading_20_4" text:outline-level="4"><text:bookmark-start text:name="__RefHeading___other_research_areas_6"/><text:bookmark-start text:name="other_research_areas"/>Other research areas<text:bookmark-end text:name="__RefHeading___other_research_areas_6"/><text:bookmark-end text:name="other_research_areas"/></text:h>
      <text:h text:style-name="Heading_20_2" text:outline-level="2"><text:bookmark-start text:name="__RefHeading___recent_activity_7"/><text:bookmark-start text:name="recent_activity"/>Recent activity<text:bookmark-end text:name="__RefHeading___recent_activity_7"/><text:bookmark-end text:name="recent_activity"/></text:h>
      <text:p text:style-name="Text_20_body">Members of GEIST are involved in numerous events, including: KESE, DERIS, CMS, RuleApps.</text:p>
      <text:p text:style-name="Text_20_body"><text:span text:style-name="Strong_20_Emphasis"><text:a xlink:type="simple" xlink:href="https://www.geist.re/pub:research:recent_activity" text:style-name="Internet_20_link" text:visited-style-name="Visited_20_Internet_20_Link">-&gt; Read more...</text:a></text:span></text:p>
      <text:h text:style-name="Heading_20_2" text:outline-level="2"><text:bookmark-start text:name="__RefHeading___recent_projects_8"/><text:bookmark-start text:name="recent_projects"/>Recent projects<text:bookmark-end text:name="__RefHeading___recent_projects_8"/><text:bookmark-end text:name="recent_projects"/></text:h>
      <text:p text:style-name="Text_20_body">For a list of recent projects see <text:a xlink:type="simple" xlink:href="https://www.geist.re/pub:projects:start"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research:start</dc:title>
  </office:meta>
</office:document-meta>
</file>