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9042db9682580c4d879b6df464f4fb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pring_of_code:start"/><text:bookmark-start text:name="__RefHeading___geist_spring_of_code_1"/><text:bookmark-start text:name="geist_spring_of_code"/>GEIST Spring of Code<text:bookmark-end text:name="__RefHeading___geist_spring_of_code_1"/><text:bookmark-end text:name="geist_spring_of_code"/></text:h>
      <text:p text:style-name="Text_20_body">We work for students as their tutors on many different courses, but what is our real aim is to work <text:span text:style-name="Strong_20_Emphasis">with</text:span> them.
Every year we are looking for ambitious students, who want to gain more knowledge and experience that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many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0" text:anchor-type="as-char" draw:z-index="0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The first edition of <text:span text:style-name="Emphasis">GEIST Spring of Code</text:span> has just started: <text:a xlink:type="simple" xlink:href="http://ai.ia.agh.edu.pl/wiki/student:spring_of_code_2012#hqed_x2" text:style-name="Internet_20_link" text:visited-style-name="Visited_20_Internet_20_Link">Spring 201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pring_of_code:start</dc:title>
  </office:meta>
</office:document-meta>
</file>