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jpeg" manifest:full-path="Pictures/baf265ba14bd61a7a05c2e6991c1d6f1.jp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3" text:outline-level="3"><text:bookmark text:name="pub:students:erasmus"/><text:bookmark-start text:name="__RefHeading___czym_jest_program_erasmus_1"/><text:bookmark-start text:name="czym_jest_program_erasmus"/>Czym jest program Erasmus<text:bookmark-end text:name="__RefHeading___czym_jest_program_erasmus_1"/><text:bookmark-end text:name="czym_jest_program_erasmus"/></text:h>
      <text:p text:style-name="Text_20_body">Jest programem stworzonym z myślą o szkolnictwie wyższym. Skierowanym przede wszystkim do uczelni, ich studentów i pracowników. W niektórych jego akcjach mogą uczestniczyć także inne instytucje, organizacje lub przedsiębiorstwa, które współpracują z uczelniami.</text:p>
      <text:h text:style-name="Heading_20_3" text:outline-level="3"><text:bookmark-start text:name="__RefHeading___dla_kogo_jest_program_erasmus_2"/><text:bookmark-start text:name="dla_kogo_jest_program_erasmus"/>Dla kogo jest program Erasmus<text:bookmark-end text:name="__RefHeading___dla_kogo_jest_program_erasmus_2"/><text:bookmark-end text:name="dla_kogo_jest_program_erasmus"/></text:h>
      <text:p text:style-name="Text_20_body"><draw:frame draw:style-name="medialeft" draw:name="0" text:anchor-type="paragraph" draw:z-index="0" svg:width="11.90625cm" svg:height="5.6916701858108cm"><draw:image xlink:href="Pictures/baf265ba14bd61a7a05c2e6991c1d6f1.jpg" xlink:type="simple" xlink:show="embed" xlink:actuate="onLoad"/></draw:frame>Program Erasmus przeznaczony jest zarówno dla studentów jak i pracowników. W ramach programu możliwe jest:</text:p>
      <text:list text:style-name="List_20_1" text:continue-numbering="false">
        <text:list-item>
          <text:p text:style-name="List_20_1_Content_First"> <text:span text:style-name="Strong_20_Emphasis">wysyłanie studentów na część studiów</text:span> do partnerskich uczelni krajów uczestniczących i przyjmowanie studentów z tych uczelni (w uczelni goszczącej studenci realizują uzgodniony program studiów trwający <text:span text:style-name="Strong_20_Emphasis">od 3 miesięcy do 1 roku akademickiego</text:span>);</text:p>
        </text:list-item>
        <text:list-item>
          <text:p text:style-name="List_20_1_Content"> <text:span text:style-name="Strong_20_Emphasis">wysyłanie studentów na praktyki</text:span> do współpracujących instytucji, firm, organizacji w krajach europejskich na okres od 3 miesięcy do 1 roku akademickiego; uczelnia może także wysyłać swoich studentów na praktyki za pośrednictwem polskiej instytucji specjalizującej się w organizowaniu praktyk za granicą;</text:p>
        </text:list-item>
        <text:list-item>
          <text:p text:style-name="List_20_1_Content"> organizowania <text:span text:style-name="Strong_20_Emphasis">kursów intensywnych</text:span> - cyklu zajęć dydaktycznych opracowanych i prowadzonych przez wykładowców z różnych krajów dla międzynarodowej grupy studentów;</text:p>
        </text:list-item>
        <text:list-item>
          <text:p text:style-name="List_20_1_Content"> udział w <text:span text:style-name="Strong_20_Emphasis">projektach wielostronnych</text:span> wraz z grupą uczelni z innych krajów uczestniczących; projekty mogą dotyczyć np. opracowywania nowych programów nauczania, w tym - nauczania na odległość, modernizowania uczelni, współpracy z przemysłem itp.</text:p>
        </text:list-item>
        <text:list-item>
          <text:p text:style-name="List_20_1_Content_Last"> udziału w <text:span text:style-name="Strong_20_Emphasis">sieciach tematycznych</text:span> LLP Erasmusa.</text:p>
        </text:list-item>
      </text:list>
      <text:h text:style-name="Heading_20_3" text:outline-level="3"><text:bookmark-start text:name="__RefHeading___chcesz_jechac_3"/><text:bookmark-start text:name="chcesz_jechac"/>Chcesz jechać?<text:bookmark-end text:name="__RefHeading___chcesz_jechac_3"/><text:bookmark-end text:name="chcesz_jechac"/></text:h>
      <text:p text:style-name="Text_20_body">Jeśli chciałbyś wyjechać za granicę na studia, praktyki lub warsztaty, potrzebujesz osoby kontaktowej, które odpowiedzialna jest za porozumienie z zagraniczną uczelnia i tak zwanego opiekuna naukowego po stronie AGH. </text:p>
      <text:p text:style-name="Text_20_body">Jeśli jesteś zainteresowany wyjazdem na którąś z poniższych uczelni, osobami których szukasz jesteśmy my:</text:p>
      <table:table table:style-name="Table">
        <table:table-column/>
        <table:table-column/>
        <table:table-column/>
        <table:table-column/>
        <table:table-row>
          <table:table-cell office:value-type="string" table:style-name="tableheader">
            <text:p text:style-name="Table_20_Heading">Uniwersytet </text:p>
          </table:table-cell>
          <table:table-cell office:value-type="string" table:style-name="tableheader">
            <text:p text:style-name="Table_20_Heading"> Wydział </text:p>
          </table:table-cell>
          <table:table-cell office:value-type="string" table:style-name="tableheader">
            <text:p text:style-name="Table_20_Heading">Grupa Badawcza </text:p>
          </table:table-cell>
          <table:table-cell office:value-type="string" table:style-name="tableheader">
            <text:p text:style-name="Table_20_Heading"> Osoba kontaktowa</text:p>
          </table:table-cell>
        </table:table-row>
        <table:table-row>
          <table:table-cell office:value-type="string" table:style-name="tablecell">
            <text:p text:style-name="tablealignleft"><text:a xlink:type="simple" xlink:href="http://www.ual.es/" text:style-name="Internet_20_link" text:visited-style-name="Visited_20_Internet_20_Link">Unversidad de Almeria</text:a> </text:p>
          </table:table-cell>
          <table:table-cell office:value-type="string" table:style-name="tablecell">
            <text:p text:style-name="tablealignleft"> <text:a xlink:type="simple" xlink:href="http://cms.ual.es/UAL/en/universidad/departamentos/lyc/index.htm" text:style-name="Internet_20_link" text:visited-style-name="Visited_20_Internet_20_Link">Department of Languages and Computation</text:a> </text:p>
          </table:table-cell>
          <table:table-cell office:value-type="string" table:style-name="tablecell">
            <text:p text:style-name="tablealignleft"> <text:a xlink:type="simple" xlink:href="http://www.dkse.ual.es/en/" text:style-name="Internet_20_link" text:visited-style-name="Visited_20_Internet_20_Link">Data, Knowledge and Software Engineering Group</text:a> </text:p>
          </table:table-cell>
          <table:table-cell office:value-type="string" table:style-name="tablecell">
            <text:p text:style-name="tablealignleft"> <text:a xlink:type="simple" xlink:href="http://www.ual.es/~jjcanada/" text:style-name="Internet_20_link" text:visited-style-name="Visited_20_Internet_20_Link">Joaquín Cañadas</text:a> </text:p>
          </table:table-cell>
        </table:table-row>
        <table:table-row>
          <table:table-cell office:value-type="string" table:style-name="tablecell">
            <text:p text:style-name="tablealignleft"><text:a xlink:type="simple" xlink:href="http://www.um.es" text:style-name="Internet_20_link" text:visited-style-name="Visited_20_Internet_20_Link">Univesidad de Murcia</text:a> </text:p>
          </table:table-cell>
          <table:table-cell office:value-type="string" table:style-name="tablecell">
            <text:p text:style-name="tablealignleft"> <text:a xlink:type="simple" xlink:href="http://www.um.es/informatica" text:style-name="Internet_20_link" text:visited-style-name="Visited_20_Internet_20_Link">Facultad de Informatica</text:a></text:p>
          </table:table-cell>
          <table:table-cell office:value-type="string" table:style-name="tablecell">
            <text:p text:style-name="tablealignleft"> <text:a xlink:type="simple" xlink:href="http://perseo.dif.um.es/~aike/" text:style-name="Internet_20_link" text:visited-style-name="Visited_20_Internet_20_Link">Artificial Intelligence and Knowledge Engineering</text:a> </text:p>
          </table:table-cell>
          <table:table-cell office:value-type="string" table:style-name="tablecell">
            <text:p text:style-name="tablealignleft"> <text:a xlink:type="simple" xlink:href="http://perseo.inf.um.es/~jpalma" text:style-name="Internet_20_link" text:visited-style-name="Visited_20_Internet_20_Link">José Tomás Palma Méndez</text:a> </text:p>
          </table:table-cell>
        </table:table-row>
        <table:table-row>
          <table:table-cell office:value-type="string" table:style-name="tablecell">
            <text:p text:style-name="tablealignleft"><text:a xlink:type="simple" xlink:href="http://www.uni-kassel.de/uni/" text:style-name="Internet_20_link" text:visited-style-name="Visited_20_Internet_20_Link">Universitat Kassel</text:a> </text:p>
          </table:table-cell>
          <table:table-cell office:value-type="string" table:style-name="tablecell">
            <text:p text:style-name="tablealignleft"> <text:a xlink:type="simple" xlink:href="http://www.kde.cs.uni-kassel.de/" text:style-name="Internet_20_link" text:visited-style-name="Visited_20_Internet_20_Link">Fachbereich Elektrotechnik/Informatik</text:a> </text:p>
          </table:table-cell>
          <table:table-cell office:value-type="string" table:style-name="tablecell">
            <text:p text:style-name="tablealignleft"> <text:a xlink:type="simple" xlink:href="http://www.kde.cs.uni-kassel.de/" text:style-name="Internet_20_link" text:visited-style-name="Visited_20_Internet_20_Link">Knowledge and data Engineering</text:a> </text:p>
          </table:table-cell>
          <table:table-cell office:value-type="string" table:style-name="tablecell">
            <text:p text:style-name="tablealignleft"><text:a xlink:type="simple" xlink:href="http://www.kde.cs.uni-kassel.de/atzmueller" text:style-name="Internet_20_link" text:visited-style-name="Visited_20_Internet_20_Link">Dr. Martin Atzmüller</text:a></text:p>
          </table:table-cell>
        </table:table-row>
      </table:table>
      <text:p text:style-name="Text_20_body">Zobacz <text:a xlink:type="simple" xlink:href="http://geist.agh.edu.pl" text:style-name="Internet_20_link" text:visited-style-name="Visited_20_Internet_20_Link">kim jesteśmy</text:a>, <text:a xlink:type="simple" xlink:href="http://geist.agh.edu.pl/pub:about_us:start" text:style-name="Internet_20_link" text:visited-style-name="Visited_20_Internet_20_Link">skontaktuj się z nami</text:a>, nawiąż współpracę w ramach interesujących <text:a xlink:type="simple" xlink:href="http://geist.agh.edu.pl/pub:projects:start" text:style-name="Internet_20_link" text:visited-style-name="Visited_20_Internet_20_Link">projektów  naukowych</text:a> i w zamian za to - wyjedź na studia do Hiszpanii lub Niemiec!</text:p>
      <text:h text:style-name="Heading_20_3" text:outline-level="3"><text:bookmark-start text:name="__RefHeading___chcesz_wiedziec_wiecej_4"/><text:bookmark-start text:name="chcesz_wiedziec_wiecej"/>Chcesz wiedzieć więcej?<text:bookmark-end text:name="__RefHeading___chcesz_wiedziec_wiecej_4"/><text:bookmark-end text:name="chcesz_wiedziec_wiecej"/></text:h>
      <text:p text:style-name="Text_20_body">Wszelkie informacje dotyczące formalności których należy dopełnić przed wyjazdem, można znaleźć na stronie: <text:a xlink:type="simple" xlink:href="http://dwz.agh.edu.pl/pl/home/lpp-erasmus-student" text:style-name="Internet_20_link" text:visited-style-name="Visited_20_Internet_20_Link">Dział Współpracy z Zagranicą</text:a></text:p>
      <text:p text:style-name="Text_20_body">Jeśli jesteś zainteresowany (zainteresowana) skontaktuj się emailowo z <text:a xlink:type="simple" xlink:href="http://home.agh.edu.pl/gjn/" text:style-name="Internet_20_link" text:visited-style-name="Visited_20_Internet_20_Link">Dr Grzegorzem J. Nalepą</text:a>.
Temat emaila zacznij od <text:span text:style-name="Source_20_Text">[erasmus]</text:span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3-04-04a "Jack Jackrum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pub:students:erasmus</dc:title>
  </office:meta>
</office:document-meta>
</file>