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ids"/><text:bookmark-start text:name="__RefHeading___seminarium_interdyscyplinarne_1"/><text:bookmark-start text:name="seminarium_interdyscyplinarne"/>Seminarium interdyscyplinarne<text:bookmark-end text:name="__RefHeading___seminarium_interdyscyplinarne_1"/><text:bookmark-end text:name="seminarium_interdyscyplinarne"/></text:h>
      <text:list text:style-name="List_20_1" text:continue-numbering="false">
        <text:list-item>
          <text:p text:style-name="List_20_1_Content_First"> <text:a xlink:type="simple" xlink:href="https://syllabuskrk.agh.edu.pl/pl/magnesite/study_plans/2012-2013-stacjonarne-informatyka-stosowana-systemy-inteligentne/module/361-eit-2-112-s-seminarium-interdyscyplinarne-1" text:style-name="Internet_20_link" text:visited-style-name="Visited_20_Internet_20_Link">Syllabus przedmiotu – sem. 1</text:a></text:p>
        </text:list-item>
        <text:list-item>
          <text:p text:style-name="List_20_1_Content_Last"> <text:a xlink:type="simple" xlink:href="https://syllabuskrk.agh.edu.pl/pl/magnesite/study_plans/2012-2013-stacjonarne-informatyka-stosowana-systemy-inteligentne/module/361-eit-2-205-s-seminarium-interdyscyplinarne-2" text:style-name="Internet_20_link" text:visited-style-name="Visited_20_Internet_20_Link">Syllabus przedmiotu – sem. 2</text:a></text:p>
        </text:list-item>
      </text:list>
      <text:h text:style-name="Heading_20_2" text:outline-level="2"><text:bookmark-start text:name="__RefHeading___seminarium_badawczo-rozwojowe_2"/><text:bookmark-start text:name="seminarium_badawczo-rozwojowe"/>Seminarium badawczo-rozwojowe<text:bookmark-end text:name="__RefHeading___seminarium_badawczo-rozwojowe_2"/><text:bookmark-end text:name="seminarium_badawczo-rozwojowe"/></text:h>
      <text:p text:style-name="Text_20_body"><text:span text:style-name="Strong_20_Emphasis">Spotkania odbywają się wybrane środy, o godz. 14:00, w sali 429 w budynku C2</text:span>
patrz: <text:a xlink:type="simple" xlink:href="http://wikimapia.org/#lang=pl&amp;lat=50.067525&amp;lon=19.914501&amp;z=16&amp;m=b" text:style-name="Internet_20_link" text:visited-style-name="Visited_20_Internet_20_Link">Mapa AGH</text:a></text:p>
      <text:p text:style-name="Text_20_body"><text:a xlink:type="simple" xlink:href="https://www.geist.re/pub:teaching:courses:rnd" text:style-name="Internet_20_link" text:visited-style-name="Visited_20_Internet_20_Link">→ Read more...</text:a></text:p>
      <text:h text:style-name="Heading_20_2" text:outline-level="2"><text:bookmark-start text:name="__RefHeading___spotkania_ids_2013_3"/><text:bookmark-start text:name="spotkania_ids_2013"/>Spotkania IDS 2013<text:bookmark-end text:name="__RefHeading___spotkania_ids_2013_3"/><text:bookmark-end text:name="spotkania_ids_2013"/></text:h>
      <text:h text:style-name="Heading_20_3" text:outline-level="3"><text:bookmark-start text:name="__RefHeading___NoTitle_4"/><text:bookmark-start text:name="section"/>20130327<text:bookmark-end text:name="__RefHeading___NoTitle_4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ids</dc:title>
  </office:meta>
</office:document-meta>
</file>