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teaching:courses:pp"/><text:bookmark-start text:name="__RefHeading___paradygmaty_programowania_1"/><text:bookmark-start text:name="paradygmaty_programowania"/>Paradygmaty programowania<text:bookmark-end text:name="__RefHeading___paradygmaty_programowania_1"/><text:bookmark-end text:name="paradygmaty_programowani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teaching:courses:pp</dc:title>
  </office:meta>
</office:document-meta>
</file>