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teaching:start"/><text:bookmark-start text:name="__RefHeading___teaching_1"/><text:bookmark-start text:name="teaching"/>Teaching<text:bookmark-end text:name="__RefHeading___teaching_1"/><text:bookmark-end text:name="teaching"/></text:h>
      <text:p text:style-name="Text_20_body">(spis kursow z linkami)</text:p>
      <text:h text:style-name="Heading_20_2" text:outline-level="2"><text:bookmark-start text:name="__RefHeading___labs_and_equipment_2"/><text:bookmark-start text:name="labs_and_equipment"/>Labs and equipment<text:bookmark-end text:name="__RefHeading___labs_and_equipment_2"/><text:bookmark-end text:name="labs_and_equipment"/></text:h>
      <text:p text:style-name="Text_20_body">At the team disposal are two modern computer labs. In the labs a heterogeneous networking environment is provided with both GNU/Linux as well as other environments.</text:p>
      <text:p text:style-name="Text_20_body">In 2008 a new robotics has been created. It is equipped with 12 LEGO Mindstorms NXT robotic sets and two mobile robots Hexor by Stenzel. The lab is being used to teach basics of intelligent robots contro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teaching:start</dc:title>
  </office:meta>
</office:document-meta>
</file>